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7z"/><text:bookmark-start text:name="__RefHeading___z_1"/><text:bookmark-start text:name="z"/>7z<text:bookmark-end text:name="__RefHeading___z_1"/><text:bookmark-end text:name="z"/></text:h>
      <text:h text:style-name="Heading_20_2" text:outline-level="2"><text:bookmark-start text:name="__RefHeading___benutzung_2"/><text:bookmark-start text:name="benutzung"/>Benutzung<text:bookmark-end text:name="__RefHeading___benutzung_2"/><text:bookmark-end text:name="benutzung"/></text:h>
      <text:h text:style-name="Heading_20_3" text:outline-level="3"><text:bookmark-start text:name="__RefHeading___archiv_extrahieren_voller_pfad_3"/><text:bookmark-start text:name="archiv_extrahieren_voller_pfad"/>Archiv extrahieren (voller Pfad)<text:bookmark-end text:name="__RefHeading___archiv_extrahieren_voller_pfad_3"/><text:bookmark-end text:name="archiv_extrahieren_voller_pfad"/></text:h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ist_20_1_Content_First"> <text:a xlink:type="simple" xlink:href="http://7-zip.org/7z.html" text:style-name="Internet_20_link" text:visited-style-name="Visited_20_Internet_20_Link">Offizielle Website</text:a></text:p>
        </text:list-item>
        <text:list-item>
          <text:p text:style-name="List_20_1_Content_Last"> <text:a xlink:type="simple" xlink:href="https://en.wikipedia.org/wiki/de:7z" text:style-name="Internet_20_link" text:visited-style-name="Visited_20_Internet_20_Link">de:7z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26</meta:creation-date>
    <dc:creator>Generated</dc:creator>
    <dc:date>2026-09-14T08::37:26</dc:date>
    <dc:language>en-US</dc:language>
    <meta:editing-cycles>1</meta:editing-cycles>
    <meta:editing-duration>PT0S</meta:editing-duration>
    <dc:title>linux:7z</dc:title>
  </office:meta>
</office:document-meta>
</file>