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adb"/><text:bookmark-start text:name="__RefHeading___adb_1"/><text:bookmark-start text:name="adb"/>adb<text:bookmark-end text:name="__RefHeading___adb_1"/><text:bookmark-end text:name="adb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adb_over_tcp_ip_3"/><text:bookmark-start text:name="adb_over_tcp_ip"/>adb over TCP/IP<text:bookmark-end text:name="__RefHeading___adb_over_tcp_ip_3"/><text:bookmark-end text:name="adb_over_tcp_ip"/></text:h>
      <text:list text:style-name="Numbering_20_1" text:continue-numbering="false">
        <text:list-item>
          <text:p text:style-name="Numbering_20_1_Content_First"> In den Entwickler*Inneneinstellungen ADB über TCP/IP erlauben </text:p>
        </text:list-item>
        <text:list-item>
          <text:p text:style-name="Numbering_20_1_Content_Last"> Verbinden: adb connect DEVICE_IP:5555</text:p>
        </text:list-item>
      </text:list>
      <text:p text:style-name="Text_20_body">Siehe auch</text:p>
      <text:list text:style-name="List_20_1" text:continue-numbering="false">
        <text:list-item>
          <text:p text:style-name="LastListParagraph_List_20_1_Content_First"> <text:a xlink:type="simple" xlink:href="https://wiki.ho2e.de/doku.php?id=linux:android:scrcpy" text:style-name="Internet_20_link" text:visited-style-name="Visited_20_Internet_20_Link">scrcp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08:43</meta:creation-date>
    <dc:creator>Generated</dc:creator>
    <dc:date>2026-09-16T15::08:43</dc:date>
    <dc:language>en-US</dc:language>
    <meta:editing-cycles>1</meta:editing-cycles>
    <meta:editing-duration>PT0S</meta:editing-duration>
    <dc:title>linux:android:adb</dc:title>
  </office:meta>
</office:document-meta>
</file>