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aicp"/><text:bookmark-start text:name="__RefHeading___aicp_1"/><text:bookmark-start text:name="aicp"/>AICP<text:bookmark-end text:name="__RefHeading___aicp_1"/><text:bookmark-end text:name="aicp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aicp-rom.com/" text:style-name="Internet_20_link" text:visited-style-name="Visited_20_Internet_20_Link">http://aicp-rom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57:55</meta:creation-date>
    <dc:creator>Generated</dc:creator>
    <dc:date>2026-09-16T14::57:55</dc:date>
    <dc:language>en-US</dc:language>
    <meta:editing-cycles>1</meta:editing-cycles>
    <meta:editing-duration>PT0S</meta:editing-duration>
    <dc:title>linux:android:aicp</dc:title>
  </office:meta>
</office:document-meta>
</file>