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pache"/><text:bookmark-start text:name="__RefHeading___apache_1"/><text:bookmark-start text:name="apache"/>apache<text:bookmark-end text:name="__RefHeading___apache_1"/><text:bookmark-end text:name="apache"/></text:h>
      <text:p text:style-name="Text_20_body"><text:a xlink:type="simple" xlink:href="wp&amp;#62;Apache HTTP Server" text:style-name="Internet_20_link" text:visited-style-name="Visited_20_Internet_20_Link">wp&gt;Apache HTTP Server</text:a></text:p>
      <text:h text:style-name="Heading_20_2" text:outline-level="2"><text:bookmark-start text:name="__RefHeading___htaccess_2"/><text:bookmark-start text:name="htaccess"/>.htaccess<text:bookmark-end text:name="__RefHeading___htaccess_2"/><text:bookmark-end text:name="htaccess"/></text:h>
      <text:h text:style-name="Heading_20_3" text:outline-level="3"><text:bookmark-start text:name="__RefHeading___weiterleitung_3"/><text:bookmark-start text:name="weiterleitung"/>Weiterleitung<text:bookmark-end text:name="__RefHeading___weiterleitung_3"/><text:bookmark-end text:name="weiterleitung"/></text:h>
      <table:table table:style-name="Table_Quotation1">
        <table:table-column/>
        <table:table-row>
          <table:table-cell office:value-type="string" table:style-name="Cell_Quotation1">
            <text:p text:style-name="tablealignleft"> Redirect /index.html /me/</text:p>
          </table:table-cell>
        </table:table-row>
      </table:table>
      <text:h text:style-name="Heading_20_2" text:outline-level="2"><text:bookmark-start text:name="__RefHeading___proxy-konfiguration_4"/><text:bookmark-start text:name="proxy-konfiguration"/>Proxy-Konfiguration<text:bookmark-end text:name="__RefHeading___proxy-konfiguration_4"/><text:bookmark-end text:name="proxy-konfiguration"/></text:h>
      <text:h text:style-name="Heading_20_3" text:outline-level="3"><text:bookmark-start text:name="__RefHeading___unix-sockets_5"/><text:bookmark-start text:name="unix-sockets"/>Unix-Sockets<text:bookmark-end text:name="__RefHeading___unix-sockets_5"/><text:bookmark-end text:name="unix-sockets"/></text:h>
      <text:p text:style-name="Preformatted_20_Text"> <text:line-break/>Listen 80<text:line-break/>&lt;VirtualHost *:80&gt;<text:line-break/>&lt;Location /&gt;<text:line-break/><text:s text:c="4"/>ProxyPass unix:/tmp/helloHTTP.s|http://127.0.0.1/<text:line-break/><text:s text:c="4"/>ProxyPassReverse unix:/tmp/helloHTTP.s|http://127.0.0.1/<text:line-break/><text:s text:c="2"/>&lt;/Location&gt;<text:line-break/>&lt;/VirtualHost&gt;</text:p>
      <text:h text:style-name="Heading_20_2" text:outline-level="2"><text:bookmark-start text:name="__RefHeading___mod_rewrite_6"/><text:bookmark-start text:name="mod_rewrite"/>mod_rewrite<text:bookmark-end text:name="__RefHeading___mod_rewrite_6"/><text:bookmark-end text:name="mod_rewrite"/></text:h>
      <text:h text:style-name="Heading_20_3" text:outline-level="3"><text:bookmark-start text:name="__RefHeading___http_auf_http_und_https_auf_https_7"/><text:bookmark-start text:name="http_auf_http_und_https_auf_https"/>http auf http und https auf https<text:bookmark-end text:name="__RefHeading___http_auf_http_und_https_auf_https_7"/><text:bookmark-end text:name="http_auf_http_und_https_auf_https"/></text:h>
      <text:p text:style-name="Preformatted_20_Text"> <text:line-break/>RewriteEngine On<text:line-break/> <text:line-break/>RewriteCond %{HTTPS} on<text:line-break/>RewriteRule ^ - [env=protoc:https]<text:line-break/>RewriteCond %{HTTPS} off<text:line-break/>RewriteRule ^ - [env=protoc:http]<text:line-break/><text:line-break/>RewriteCond %{REQUEST_URI} /api/profile/<text:line-break/>RewriteRule ^(.*)$ %{ENV:protoc}://whatsee-profile.s3.amazonaws.com/$1 [R,L]</text:p>
      <text:h text:style-name="Heading_20_3" text:outline-level="3"><text:bookmark-start text:name="__RefHeading___www_to_non-www_8"/><text:bookmark-start text:name="www_to_non-www"/>www to non-www<text:bookmark-end text:name="__RefHeading___www_to_non-www_8"/><text:bookmark-end text:name="www_to_non-www"/></text:h>
      <text:p text:style-name="Preformatted_20_Text"># www to nicht-www<text:line-break/>RewriteBase /<text:line-break/>RewriteCond %{HTTPS} on<text:line-break/>RewriteRule ^ - [env=protoc:https]<text:line-break/>RewriteCond %{HTTPS} off<text:line-break/>RewriteRule ^ - [env=protoc:http]<text:line-break/>RewriteCond %{HTTP_HOST} ^www\.(.*)$ [NC]<text:line-break/>RewriteRule ^(.*)$ %{ENV:protoc}://%1/$1 [R=301,L]</text:p>
      <text:h text:style-name="Heading_20_2" text:outline-level="2"><text:bookmark-start text:name="__RefHeading___siehe_auch_9"/><text:bookmark-start text:name="siehe_auch"/>Siehe auch<text:bookmark-end text:name="__RefHeading___siehe_auch_9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bots_blocken_per_.htaccess_mit_apache" text:style-name="Internet_20_link" text:visited-style-name="Visited_20_Internet_20_Link">Bots blocken per .htaccess mit apache</text:a></text:p>
        </text:list-item>
      </text:list>
      <text:h text:style-name="Heading_20_2" text:outline-level="2"><text:bookmark-start text:name="__RefHeading___weblinks_10"/><text:bookmark-start text:name="weblinks"/>Weblinks<text:bookmark-end text:name="__RefHeading___weblinks_10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://apache.org" text:style-name="Internet_20_link" text:visited-style-name="Visited_20_Internet_20_Link">http://apache.org</text:a></text:p>
        </text:list-item>
      </text:list>
      <text:h text:style-name="Heading_20_3" text:outline-level="3"><text:bookmark-start text:name="__RefHeading___howtos_11"/><text:bookmark-start text:name="howtos"/>Howtos<text:bookmark-end text:name="__RefHeading___howtos_11"/><text:bookmark-end text:name="howtos"/></text:h>
      <text:list text:style-name="List_20_1" text:continue-numbering="false">
        <text:list-item>
          <text:p text:style-name="LastListParagraph_List_20_1_Content_First"> <text:a xlink:type="simple" xlink:href="https://ho2e.de/wallabag/?view=view&amp;id=184" text:style-name="Internet_20_link" text:visited-style-name="Visited_20_Internet_20_Link">HSTS: Header Strict Transport Security für Webserver einrichten</text:a> (<text:a xlink:type="simple" xlink:href="https://wiki.ho2e.de/doku.php?id=linux:hsts" text:style-name="Internet_20_link" text:visited-style-name="Visited_20_Internet_20_Link">HSTS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42</meta:creation-date>
    <dc:creator>Generated</dc:creator>
    <dc:date>2026-09-14T10::20:42</dc:date>
    <dc:language>en-US</dc:language>
    <meta:editing-cycles>1</meta:editing-cycles>
    <meta:editing-duration>PT0S</meta:editing-duration>
    <dc:title>linux:apache</dc:title>
  </office:meta>
</office:document-meta>
</file>