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bash"/><text:bookmark-start text:name="__RefHeading___bash_1"/><text:bookmark-start text:name="bash"/>bash<text:bookmark-end text:name="__RefHeading___bash_1"/><text:bookmark-end text:name="bash"/></text:h>
      <text:p text:style-name="Text_20_body">Die <text:span text:style-name="Strong_20_Emphasis">bash</text:span> ist eine <text:a xlink:type="simple" xlink:href="https://wiki.ho2e.de/doku.php?id=linux:shell" text:style-name="Internet_20_link" text:visited-style-name="Visited_20_Internet_20_Link">Shell</text:a>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ext:h text:style-name="Heading_20_3" text:outline-level="3"><text:bookmark-start text:name="__RefHeading___dateien_nach_groesse_sortiert_ausgenommen_verzeichnisse_3"/><text:bookmark-start text:name="dateien_nach_groesse_sortiert_ausgenommen_verzeichnisse"/>Dateien nach Größe sortiert, ausgenommen Verzeichnisse<text:bookmark-end text:name="__RefHeading___dateien_nach_groesse_sortiert_ausgenommen_verzeichnisse_3"/><text:bookmark-end text:name="dateien_nach_groesse_sortiert_ausgenommen_verzeichnisse"/></text:h>
      <text:h text:style-name="Heading_20_3" text:outline-level="3"><text:bookmark-start text:name="__RefHeading___dateien_nach_bestimmtem_muster_erzeugen_4"/><text:bookmark-start text:name="dateien_nach_bestimmtem_muster_erzeugen"/>Dateien nach bestimmtem Muster erzeugen<text:bookmark-end text:name="__RefHeading___dateien_nach_bestimmtem_muster_erzeugen_4"/><text:bookmark-end text:name="dateien_nach_bestimmtem_muster_erzeugen"/></text:h>
      <text:h text:style-name="Heading_20_3" text:outline-level="3"><text:bookmark-start text:name="__RefHeading___dateien_die_zuletzt_erzeugt_wurden_behalten_alte_loeschen_5"/><text:bookmark-start text:name="dateien_die_zuletzt_erzeugt_wurden_behalten_alte_loeschen"/>Dateien die zuletzt erzeugt wurden behalten, alte Löschen<text:bookmark-end text:name="__RefHeading___dateien_die_zuletzt_erzeugt_wurden_behalten_alte_loeschen_5"/><text:bookmark-end text:name="dateien_die_zuletzt_erzeugt_wurden_behalten_alte_loeschen"/></text:h>
      <text:h text:style-name="Heading_20_3" text:outline-level="3"><text:bookmark-start text:name="__RefHeading___alle_dateien_in_einem_ordner_auflisten_6"/><text:bookmark-start text:name="alle_dateien_in_einem_ordner_auflisten"/>Alle Dateien in einem Ordner auflisten<text:bookmark-end text:name="__RefHeading___alle_dateien_in_einem_ordner_auflisten_6"/><text:bookmark-end text:name="alle_dateien_in_einem_ordner_auflisten"/></text:h>
      <text:h text:style-name="Heading_20_3" text:outline-level="3"><text:bookmark-start text:name="__RefHeading___alle_verzeichnise_in_einem_ordner_auflisten_7"/><text:bookmark-start text:name="alle_verzeichnise_in_einem_ordner_auflisten"/>Alle Verzeichnise in einem Ordner auflisten<text:bookmark-end text:name="__RefHeading___alle_verzeichnise_in_einem_ordner_auflisten_7"/><text:bookmark-end text:name="alle_verzeichnise_in_einem_ordner_auflisten"/></text:h>
      <text:p text:style-name="Text_20_body">Mit <text:a xlink:type="simple" xlink:href="https://wiki.ho2e.de/doku.php?id=linux:sed" text:style-name="Internet_20_link" text:visited-style-name="Visited_20_Internet_20_Link">sed</text:a>, Bsp. im aktuellen Verzeichnis</text:p>
      <text:h text:style-name="Heading_20_3" text:outline-level="3"><text:bookmark-start text:name="__RefHeading___falls_datei_existiert_tue_dies_8"/><text:bookmark-start text:name="falls_datei_existiert_tue_dies"/>Falls Datei existiert, tue dies...<text:bookmark-end text:name="__RefHeading___falls_datei_existiert_tue_dies_8"/><text:bookmark-end text:name="falls_datei_existiert_tue_dies"/></text:h>
      <text:p text:style-name="Text_20_body">Mit Wildcard:</text:p>
      <text:h text:style-name="Heading_20_3" text:outline-level="3"><text:bookmark-start text:name="__RefHeading___vorkommen_zaehlen_9"/><text:bookmark-start text:name="vorkommen_zaehlen"/>Vorkommen zählen<text:bookmark-end text:name="__RefHeading___vorkommen_zaehlen_9"/><text:bookmark-end text:name="vorkommen_zaehlen"/></text:h>
      <text:p text:style-name="Text_20_body">Von Dateien wie z.B. a-001.jpg nach urlaub-2000-09-01-001.jpg</text:p>
      <text:p text:style-name="Text_20_body"><text:span text:style-name="Emphasis">Siehe auch <text:a xlink:type="simple" xlink:href="https://wiki.ho2e.de/doku.php?id=linux:zeilen_einer_datei_zaehlen_und_nach_haeufigkeit_sortieren" text:style-name="Internet_20_link" text:visited-style-name="Visited_20_Internet_20_Link">Zeilen einer Datei zählen und nach Häufigkeit sortieren</text:a>.</text:span></text:p>
      <text:h text:style-name="Heading_20_3" text:outline-level="3"><text:bookmark-start text:name="__RefHeading___dateien_umbenennen_10"/><text:bookmark-start text:name="dateien_umbenennen"/>Dateien umbenennen<text:bookmark-end text:name="__RefHeading___dateien_umbenennen_10"/><text:bookmark-end text:name="dateien_umbenennen"/></text:h>
      <text:p text:style-name="Text_20_body"><text:span text:style-name="Emphasis">Siehe auch <text:a xlink:type="simple" xlink:href="https://wiki.ho2e.de/doku.php?id=linux:pyrenamer" text:style-name="Internet_20_link" text:visited-style-name="Visited_20_Internet_20_Link">pyrenamer</text:a>.</text:span></text:p>
      <text:h text:style-name="Heading_20_3" text:outline-level="3"><text:bookmark-start text:name="__RefHeading___rechnen_11"/><text:bookmark-start text:name="rechnen"/>Rechnen<text:bookmark-end text:name="__RefHeading___rechnen_11"/><text:bookmark-end text:name="rechnen"/></text:h>
      <text:h text:style-name="Heading_20_2" text:outline-level="2"><text:bookmark-start text:name="__RefHeading___siehe_auch_12"/><text:bookmark-start text:name="siehe_auch"/>Siehe auch<text:bookmark-end text:name="__RefHeading___siehe_auch_12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scripte:bashrc" text:style-name="Internet_20_link" text:visited-style-name="Visited_20_Internet_20_Link">bashrc (root)</text:a></text:p>
        </text:list-item>
        <text:list-item>
          <text:p text:style-name="List_20_1_Content"> <text:a xlink:type="simple" xlink:href="https://wiki.ho2e.de/doku.php?id=scripte:bashrc_move" text:style-name="Internet_20_link" text:visited-style-name="Visited_20_Internet_20_Link">bashrc (user)</text:a></text:p>
        </text:list-item>
        <text:list-item>
          <text:p text:style-name="List_20_1_Content"> <text:a xlink:type="simple" xlink:href="https://wiki.ho2e.de/doku.php?id=linux:powerline" text:style-name="Internet_20_link" text:visited-style-name="Visited_20_Internet_20_Link">powerline</text:a></text:p>
        </text:list-item>
        <text:list-item>
          <text:p text:style-name="List_20_1_Content"> <text:a xlink:type="simple" xlink:href="https://wiki.ho2e.de/doku.php?id=linux:liquidprompt" text:style-name="Internet_20_link" text:visited-style-name="Visited_20_Internet_20_Link">liquidprompt</text:a></text:p>
        </text:list-item>
        <text:list-item>
          <text:p text:style-name="List_20_1_Content"> <text:a xlink:type="simple" xlink:href="https://wiki.ho2e.de/doku.php?id=linux:figlet" text:style-name="Internet_20_link" text:visited-style-name="Visited_20_Internet_20_Link">figlet</text:a></text:p>
        </text:list-item>
        <text:list-item>
          <text:p text:style-name="List_20_1_Content_Last"> <text:a xlink:type="simple" xlink:href="https://wiki.ho2e.de/doku.php?id=linux:kommandozeile" text:style-name="Internet_20_link" text:visited-style-name="Visited_20_Internet_20_Link">Kommandozeile</text:a></text:p>
        </text:list-item>
      </text:list>
      <text:h text:style-name="Heading_20_2" text:outline-level="2"><text:bookmark-start text:name="__RefHeading___weblinks_13"/><text:bookmark-start text:name="weblinks"/>Weblinks<text:bookmark-end text:name="__RefHeading___weblinks_13"/><text:bookmark-end text:name="weblinks"/></text:h>
      <text:list text:style-name="List_20_1" text:continue-numbering="false">
        <text:list-item>
          <text:p text:style-name="List_20_1_Content_First"> <text:a xlink:type="simple" xlink:href="https://tiswww.case.edu/php/chet/bash/bashtop.html" text:style-name="Internet_20_link" text:visited-style-name="Visited_20_Internet_20_Link">https://tiswww.case.edu/php/chet/bash/bashtop.html</text:a></text:p>
        </text:list-item>
        <text:list-item>
          <text:p text:style-name="List_20_1_Content_Last"> <text:a xlink:type="simple" xlink:href="https://www.shellcheck.net/" text:style-name="Internet_20_link" text:visited-style-name="Visited_20_Internet_20_Link">ShellCheck</text:a> – Finds bugs in your shell scripts. </text:p>
        </text:list-item>
      </text:list>
      <text:p text:style-name="Text_20_body"><text:span text:style-name="Strong_20_Emphasis">Tutorials</text:span></text:p>
      <text:list text:style-name="List_20_1" text:continue-numbering="false">
        <text:list-item>
          <text:p text:style-name="LastListParagraph_List_20_1_Content_First"> <text:a xlink:type="simple" xlink:href="http://tldp.org/LDP/Bash-Beginners-Guide/html/" text:style-name="Internet_20_link" text:visited-style-name="Visited_20_Internet_20_Link">http://tldp.org/LDP/Bash-Beginners-Guide/html/</text:a></text:p>
        </text:list-item>
      </text:list>
      <text:p text:style-name="Text_20_body"><text:span text:style-name="Strong_20_Emphasis">Prompts</text:span></text:p>
      <text:list text:style-name="List_20_1" text:continue-numbering="false">
        <text:list-item>
          <text:p text:style-name="List_20_1_Content_First"> <text:a xlink:type="simple" xlink:href="https://github.com/milkbikis/powerline-shell" text:style-name="Internet_20_link" text:visited-style-name="Visited_20_Internet_20_Link">https://github.com/milkbikis/powerline-shell</text:a></text:p>
        </text:list-item>
        <text:list-item>
          <text:p text:style-name="List_20_1_Content_Last"> <text:a xlink:type="simple" xlink:href="https://github.com/riobard/bash-powerline" text:style-name="Internet_20_link" text:visited-style-name="Visited_20_Internet_20_Link">https://github.com/riobard/bash-powerline</text:a></text:p>
        </text:list-item>
      </text:list>
      <text:p text:style-name="Text_20_body"><text:span text:style-name="Strong_20_Emphasis">Einstellungen</text:span></text:p>
      <text:list text:style-name="List_20_1" text:continue-numbering="false">
        <text:list-item>
          <text:p text:style-name="LastListParagraph_List_20_1_Content_First"> <text:a xlink:type="simple" xlink:href="https://github.com/mrzool/bash-sensible" text:style-name="Internet_20_link" text:visited-style-name="Visited_20_Internet_20_Link">Sensible Bash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6:58</meta:creation-date>
    <dc:creator>Generated</dc:creator>
    <dc:date>2026-09-14T11::56:58</dc:date>
    <dc:language>en-US</dc:language>
    <meta:editing-cycles>1</meta:editing-cycles>
    <meta:editing-duration>PT0S</meta:editing-duration>
    <dc:title>linux:bash</dc:title>
  </office:meta>
</office:document-meta>
</file>