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bootpartition_laeuft_ueber"/><text:bookmark-start text:name="__RefHeading___bootpartition_laeuft_ueber_1"/><text:bookmark-start text:name="bootpartition_laeuft_ueber"/>Bootpartition läuft über<text:bookmark-end text:name="__RefHeading___bootpartition_laeuft_ueber_1"/><text:bookmark-end text:name="bootpartition_laeuft_ueber"/></text:h>
      <text:p text:style-name="Text_20_body">Falls die Bootpartition voll ist, kann eine ältere Kernelversion gelöscht werden.</text:p>
      <text:p text:style-name="Text_20_body">Zuerst überprüfen, welche Linux-Kernel installiert sind:</text:p>
      <text:p text:style-name="Text_20_body">Beispiel-Ausgabe bei mir:</text:p>
      <table:table table:style-name="Table_Quotation1">
        <table:table-column/>
        <table:table-row>
          <table:table-cell office:value-type="string" table:style-name="Cell_Quotation1">
            <text:p text:style-name="tablealignleft"> ii  linux-image-5.3.0-2-amd64                     5.3.9-3                              amd64        Linux 5.3 for 64-bit PCs (signed)<text:line-break/> ii  linux-image-5.3.0-3-amd64                     5.3.15-1                             amd64        Linux 5.3 for 64-bit PCs (signed)<text:line-break/> ii  linux-image-amd64                             5.3.15-1                             amd64        Linux for 64-bit PCs (meta-package)</text:p>
          </table:table-cell>
        </table:table-row>
      </table:table>
      <text:p text:style-name="Text_20_body">Der älteste Kernel kann deinstalliert werden. Im Beispiel <text:span text:style-name="Strong_20_Emphasis">linux-image-5.3.0-2-amd64</text:span></text:p>
      <text:p text:style-name="Text_20_body">Nun noch überprpüfen, welcher Kernel aktuell läuft. Falls der zu löschende Kernel gerade läuft System neu hochfahren.</text:p>
      <text:p text:style-name="Text_20_body">Beispiel-Ausgabe bei mir:</text:p>
      <table:table table:style-name="Table_Quotation1">
        <table:table-column/>
        <table:table-row>
          <table:table-cell office:value-type="string" table:style-name="Cell_Quotation1">
            <text:p text:style-name="tablealignleft"> Linux purple 5.3.0-3-amd64 #1 SMP Debian 5.3.15-1 (2019-12-07) x86_64 GNU/Linux</text:p>
          </table:table-cell>
        </table:table-row>
      </table:table>
      <text:p text:style-name="Text_20_body">Bei mir läuft der Kernel mit der neuesten Version <text:span text:style-name="Strong_20_Emphasis">5.3.15-1</text:span>. Nun kann ich den alten <text:span text:style-name="Strong_20_Emphasis">linux-image-5.3.0-2-amd64</text:span> löschen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08:46</meta:creation-date>
    <dc:creator>Generated</dc:creator>
    <dc:date>2026-09-14T11::08:46</dc:date>
    <dc:language>en-US</dc:language>
    <meta:editing-cycles>1</meta:editing-cycles>
    <meta:editing-duration>PT0S</meta:editing-duration>
    <dc:title>linux:bootpartition_laeuft_ueber</dc:title>
  </office:meta>
</office:document-meta>
</file>