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curl"/><text:bookmark-start text:name="__RefHeading___curl_1"/><text:bookmark-start text:name="curl"/>curl<text:bookmark-end text:name="__RefHeading___curl_1"/><text:bookmark-end text:name="curl"/></text:h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h text:style-name="Heading_20_3" text:outline-level="3"><text:bookmark-start text:name="__RefHeading___ausgabe_formatieren_3"/><text:bookmark-start text:name="ausgabe_formatieren"/>Ausgabe formatieren<text:bookmark-end text:name="__RefHeading___ausgabe_formatieren_3"/><text:bookmark-end text:name="ausgabe_formatieren"/></text:h>
      <text:p text:style-name="Text_20_body">curl-format.txt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1:41</meta:creation-date>
    <dc:creator>Generated</dc:creator>
    <dc:date>2026-09-14T10::21:41</dc:date>
    <dc:language>en-US</dc:language>
    <meta:editing-cycles>1</meta:editing-cycles>
    <meta:editing-duration>PT0S</meta:editing-duration>
    <dc:title>linux:curl</dc:title>
  </office:meta>
</office:document-meta>
</file>