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okuwiki"/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wp&amp;#62;dokuwiki" text:style-name="Internet_20_link" text:visited-style-name="Visited_20_Internet_20_Link">wp&gt;dokuwiki</text:a></text:p>
      <text:h text:style-name="Heading_20_2" text:outline-level="2"><text:bookmark-start text:name="__RefHeading___haeufig_verwendet_2"/><text:bookmark-start text:name="haeufig_verwendet"/>Häufig verwendet<text:bookmark-end text:name="__RefHeading___haeufig_verwendet_2"/><text:bookmark-end text:name="haeufig_verwendet"/></text:h>
      <text:h text:style-name="Heading_20_3" text:outline-level="3"><text:bookmark-start text:name="__RefHeading___weiterleitungen_3"/><text:bookmark-start text:name="weiterleitungen"/>Weiterleitungen<text:bookmark-end text:name="__RefHeading___weiterleitungen_3"/><text:bookmark-end text:name="weiterleitungen"/></text:h>
      <text:p text:style-name="Preformatted_20_Text">~~REDIRECT&gt;beratung:Arbeit auf Abruf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6</meta:creation-date>
    <dc:creator>Generated</dc:creator>
    <dc:date>2026-09-14T09::32:56</dc:date>
    <dc:language>en-US</dc:language>
    <meta:editing-cycles>1</meta:editing-cycles>
    <meta:editing-duration>PT0S</meta:editing-duration>
    <dc:title>linux:dokuwiki</dc:title>
  </office:meta>
</office:document-meta>
</file>