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therpad-lite"/><text:bookmark-start text:name="__RefHeading___etherpad-lite_1"/><text:bookmark-start text:name="etherpad-lite"/>etherpad-lite<text:bookmark-end text:name="__RefHeading___etherpad-lite_1"/><text:bookmark-end text:name="etherpad-lite"/></text:h>
      <text:h text:style-name="Heading_20_2" text:outline-level="2"><text:bookmark-start text:name="__RefHeading___starten_2"/><text:bookmark-start text:name="starten"/>Starten<text:bookmark-end text:name="__RefHeading___starten_2"/><text:bookmark-end text:name="starten"/></text:h>
      <table:table table:style-name="Table_Quotation1">
        <table:table-column/>
        <table:table-row>
          <table:table-cell office:value-type="string" table:style-name="Cell_Quotation1">
            <text:p text:style-name="tablealignleft"> su -c „/usr/local/src/etherpad-lite/bin/run.sh“ -s /bin/bash etherpad</text:p>
          </table:table-cell>
        </table:table-row>
      </table:table>
      <text:h text:style-name="Heading_20_2" text:outline-level="2"><text:bookmark-start text:name="__RefHeading___installlieren_3"/><text:bookmark-start text:name="installlieren"/>Installlieren<text:bookmark-end text:name="__RefHeading___installlieren_3"/><text:bookmark-end text:name="installlieren"/></text:h>
      <text:p text:style-name="Text_20_body"><text:a xlink:type="simple" xlink:href="https://github.com/ether/etherpad-lite" text:style-name="Internet_20_link" text:visited-style-name="Visited_20_Internet_20_Link">https://github.com/ether/etherpad-lite</text:a></text:p>
      <table:table table:style-name="Table_Quotation1">
        <table:table-column/>
        <table:table-row>
          <table:table-cell office:value-type="string" table:style-name="Cell_Quotation1">
            <text:p text:style-name="tablealignleft"> apt-get install gzip git curl python libssl-dev pkg-config build-essential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cd /usr/local/src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git clone git:\/\/github.com/ether/etherpad-lite.git</text:p>
          </table:table-cell>
        </table:table-row>
      </table:table>
      <text:h text:style-name="Heading_20_2" text:outline-level="2"><text:bookmark-start text:name="__RefHeading___update_4"/><text:bookmark-start text:name="update"/>Update<text:bookmark-end text:name="__RefHeading___update_4"/><text:bookmark-end text:name="update"/></text:h>
      <table:table table:style-name="Table_Quotation1">
        <table:table-column/>
        <table:table-row>
          <table:table-cell office:value-type="string" table:style-name="Cell_Quotation1">
            <text:p text:style-name="tablealignleft"> cd /usr/local/src/etherpad-lit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git pull origin</text:p>
          </table:table-cell>
        </table:table-row>
      </table:table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ist_20_1_Content_First"> <text:a xlink:type="simple" xlink:href="https://github.com/ether/etherpad-lite" text:style-name="Internet_20_link" text:visited-style-name="Visited_20_Internet_20_Link">https://github.com/ether/etherpad-lite</text:a></text:p>
        </text:list-item>
        <text:list-item>
          <text:p text:style-name="List_20_1_Content"> <text:a xlink:type="simple" xlink:href="https://ho2e.de/wallabag/index.php?view=view&amp;id=187" text:style-name="Internet_20_link" text:visited-style-name="Visited_20_Internet_20_Link">How to deploy Etherpad Lite as a service</text:a></text:p>
        </text:list-item>
        <text:list-item>
          <text:p text:style-name="List_20_1_Content_Last"> <text:a xlink:type="simple" xlink:href="https://ho2e.de/wallabag/index.php?view=view&amp;id=166" text:style-name="Internet_20_link" text:visited-style-name="Visited_20_Internet_20_Link">Etherpad install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9</meta:creation-date>
    <dc:creator>Generated</dc:creator>
    <dc:date>2026-09-14T11::57:29</dc:date>
    <dc:language>en-US</dc:language>
    <meta:editing-cycles>1</meta:editing-cycles>
    <meta:editing-duration>PT0S</meta:editing-duration>
    <dc:title>linux:etherpad-lite</dc:title>
  </office:meta>
</office:document-meta>
</file>