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exiftool"/><text:bookmark-start text:name="__RefHeading___exiftool_1"/><text:bookmark-start text:name="exiftool"/>exiftool<text:bookmark-end text:name="__RefHeading___exiftool_1"/><text:bookmark-end text:name="exiftool"/></text:h>
      <text:p text:style-name="Text_20_body"><text:span text:style-name="Strong_20_Emphasis">Exiftool</text:span> ist ein Werkzeug zum Bearbeiten von Meta-Informationen in Bildern.</text:p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p text:style-name="Text_20_body">Alle tags entfernen:</text:p>
      <table:table table:style-name="Table_Quotation1">
        <table:table-column/>
        <table:table-row>
          <table:table-cell office:value-type="string" table:style-name="Cell_Quotation1">
            <text:p text:style-name="tablealignleft"> exiftool -all= foo.jpg</text:p>
          </table:table-cell>
        </table:table-row>
      </table:table>
      <text:p text:style-name="Text_20_body">Batchprocessing:</text:p>
      <table:table table:style-name="Table_Quotation1">
        <table:table-column/>
        <table:table-row>
          <table:table-cell office:value-type="string" table:style-name="Cell_Quotation1">
            <text:p text:style-name="tablealignleft">for i in *.jpg; do echo „Processing $i“; exiftool -all= „$i“; done</text:p>
          </table:table-cell>
        </table:table-row>
      </table:table>
      <text:p text:style-name="Text_20_body">Geotag entfernen:</text:p>
      <table:table table:style-name="Table_Quotation1">
        <table:table-column/>
        <table:table-row>
          <table:table-cell office:value-type="string" table:style-name="Cell_Quotation1">
            <text:p text:style-name="tablealignleft"> exiftool -geotag= foo.jp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2:01</meta:creation-date>
    <dc:creator>Generated</dc:creator>
    <dc:date>2026-09-14T10::22:01</dc:date>
    <dc:language>en-US</dc:language>
    <meta:editing-cycles>1</meta:editing-cycles>
    <meta:editing-duration>PT0S</meta:editing-duration>
    <dc:title>linux:exiftool</dc:title>
  </office:meta>
</office:document-meta>
</file>