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ffmpeg"/><text:bookmark-start text:name="__RefHeading___ffmpeg_1"/><text:bookmark-start text:name="ffmpeg"/>ffmpeg<text:bookmark-end text:name="__RefHeading___ffmpeg_1"/><text:bookmark-end text:name="ffmpeg"/></text:h>
      <text:p text:style-name="Text_20_body"><text:span text:style-name="Strong_20_Emphasis">ffmpeg</text:span> ist ein Programm zur <text:a xlink:type="simple" xlink:href="https://wiki.ho2e.de/doku.php?id=linux:video" text:style-name="Internet_20_link" text:visited-style-name="Visited_20_Internet_20_Link">Videoverarbeitung</text:a>.</text:p>
      <text:h text:style-name="Heading_20_2" text:outline-level="2"><text:bookmark-start text:name="__RefHeading___beispiele_2"/><text:bookmark-start text:name="beispiele"/>Beispiele<text:bookmark-end text:name="__RefHeading___beispiele_2"/><text:bookmark-end text:name="beispiele"/></text:h>
      <text:h text:style-name="Heading_20_3" text:outline-level="3"><text:bookmark-start text:name="__RefHeading___einfaches_konvertieren_in_anderes_format_3"/><text:bookmark-start text:name="einfaches_konvertieren_in_anderes_format"/>Einfaches Konvertieren in anderes Format<text:bookmark-end text:name="__RefHeading___einfaches_konvertieren_in_anderes_format_3"/><text:bookmark-end text:name="einfaches_konvertieren_in_anderes_format"/></text:h>
      <text:p text:style-name="Preformatted_20_Text">ffmpeg -i video_in.mp4 video_out.webm</text:p>
      <text:h text:style-name="Heading_20_3" text:outline-level="3"><text:bookmark-start text:name="__RefHeading___gif_aus_video_erstellen_4"/><text:bookmark-start text:name="gif_aus_video_erstellen"/>gif aus Video erstellen<text:bookmark-end text:name="__RefHeading___gif_aus_video_erstellen_4"/><text:bookmark-end text:name="gif_aus_video_erstellen"/></text:h>
      <text:p text:style-name="Preformatted_20_Text">ffmpeg -ss 00:05:40 -i ../video.mp4 -to 6 -r 25 animation.gif</text:p>
      <text:p text:style-name="Preformatted_20_Text">ffmpeg -ss 00:00:02 -i video.mp4 -to 5 -r 5 -vf scale=400:-1 bild.gif</text:p>
      <text:h text:style-name="Heading_20_3" text:outline-level="3"><text:bookmark-start text:name="__RefHeading___video_ausschneiden_5"/><text:bookmark-start text:name="video_ausschneiden"/>Video ausschneiden<text:bookmark-end text:name="__RefHeading___video_ausschneiden_5"/><text:bookmark-end text:name="video_ausschneiden"/></text:h>
      <text:p text:style-name="Preformatted_20_Text">ffmpeg -ss 01:29:06.000 -i video.avi -to 7.5 -r 25 video-cut.mp4</text:p>
      <text:h text:style-name="Heading_20_3" text:outline-level="3"><text:bookmark-start text:name="__RefHeading___einzelbilder_erstellen_aus_video_6"/><text:bookmark-start text:name="einzelbilder_erstellen_aus_video"/>Einzelbilder erstellen aus Video<text:bookmark-end text:name="__RefHeading___einzelbilder_erstellen_aus_video_6"/><text:bookmark-end text:name="einzelbilder_erstellen_aus_video"/></text:h>
      <text:p text:style-name="Preformatted_20_Text">ffmpeg -i Baergida.mp4 -ss 00:05:40 -t 6 -r 5<text:s text:c="2"/>-f image2 ./test/foo-%03d.jpeg</text:p>
      <text:h text:style-name="Heading_20_3" text:outline-level="3"><text:bookmark-start text:name="__RefHeading___audio_entfernen_7"/><text:bookmark-start text:name="audio_entfernen"/>Audio entfernen<text:bookmark-end text:name="__RefHeading___audio_entfernen_7"/><text:bookmark-end text:name="audio_entfernen"/></text:h>
      <text:p text:style-name="Preformatted_20_Text">ffmpeg -i example.mkv -c copy -an example-nosound.mkv</text:p>
      <text:h text:style-name="Heading_20_3" text:outline-level="3"><text:bookmark-start text:name="__RefHeading___videos_zusammenfuegen_8"/><text:bookmark-start text:name="videos_zusammenfuegen"/>Videos zusammenfügen<text:bookmark-end text:name="__RefHeading___videos_zusammenfuegen_8"/><text:bookmark-end text:name="videos_zusammenfuegen"/></text:h>
      <text:p text:style-name="Text_20_body">Videos müssen im gleichen Format vorliegen.</text:p>
      <text:p text:style-name="Preformatted_20_Text">ffmpeg -i "concat:teil1.webm|teil2.webm" -acodec copy -vcodec copy ausgabe.webm</text:p>
      <text:h text:style-name="Heading_20_3" text:outline-level="3"><text:bookmark-start text:name="__RefHeading___videos_drehen_9"/><text:bookmark-start text:name="videos_drehen"/>Videos drehen<text:bookmark-end text:name="__RefHeading___videos_drehen_9"/><text:bookmark-end text:name="videos_drehen"/></text:h>
      <text:p text:style-name="Text_20_body"><text:span text:style-name="Strong_20_Emphasis">Um 90 Grad nach rechts drehen</text:span></text:p>
      <text:p text:style-name="Preformatted_20_Text">ffmpeg -i input.mpeg -vf "transpose=1" -qscale 0 output.mpeg</text:p>
      <text:p text:style-name="Text_20_body"><text:span text:style-name="Strong_20_Emphasis">Um 90 Grad nach links drehen</text:span></text:p>
      <text:p text:style-name="Preformatted_20_Text">ffmpeg -i input.mpeg -vf "transpose=2" -qscale 0 output.mpeg</text:p>
      <text:p text:style-name="Text_20_body"><text:span text:style-name="Strong_20_Emphasis">Um 180 Grad drehen</text:span></text:p>
      <text:p text:style-name="Text_20_body">Horizontales und vertikales Flippen:</text:p>
      <text:p text:style-name="Preformatted_20_Text">ffmpeg -i input.mpeg -vf "hflip,vflip" -qscale 0 output.mpeg</text:p>
      <text:h text:style-name="Heading_20_3" text:outline-level="3"><text:bookmark-start text:name="__RefHeading___webcam_10"/><text:bookmark-start text:name="webcam"/>Webcam<text:bookmark-end text:name="__RefHeading___webcam_10"/><text:bookmark-end text:name="webcam"/></text:h>
      <text:p text:style-name="Text_20_body"><text:span text:style-name="Emphasis">Von <text:a xlink:type="simple" xlink:href="https://trac.ffmpeg.org/wiki/Capture/Webcam" text:style-name="Internet_20_link" text:visited-style-name="Visited_20_Internet_20_Link">https://trac.ffmpeg.org/wiki/Capture/Webcam</text:a> </text:span></text:p>
      <text:h text:style-name="Heading_20_4" text:outline-level="4"><text:bookmark-start text:name="__RefHeading___list_devices_11"/><text:bookmark-start text:name="list_devices"/>List devices<text:bookmark-end text:name="__RefHeading___list_devices_11"/><text:bookmark-end text:name="list_devices"/></text:h>
      <text:p text:style-name="Preformatted_20_Text">v4l2-ctl --list-devices</text:p>
      <text:h text:style-name="Heading_20_4" text:outline-level="4"><text:bookmark-start text:name="__RefHeading___list_device_capabilities_12"/><text:bookmark-start text:name="list_device_capabilities"/>List device capabilities<text:bookmark-end text:name="__RefHeading___list_device_capabilities_12"/><text:bookmark-end text:name="list_device_capabilities"/></text:h>
      <text:p text:style-name="Text_20_body">Supported pixel formats, video formats, and frame sizes</text:p>
      <text:p text:style-name="Preformatted_20_Text">ffmpeg -f v4l2 -list_formats all -i /dev/video0</text:p>
      <text:h text:style-name="Heading_20_4" text:outline-level="4"><text:bookmark-start text:name="__RefHeading___encoding_examples_13"/><text:bookmark-start text:name="encoding_examples"/>Encoding examples<text:bookmark-end text:name="__RefHeading___encoding_examples_13"/><text:bookmark-end text:name="encoding_examples"/></text:h>
      <text:p text:style-name="Preformatted_20_Text">ffmpeg -f v4l2 -framerate 25 -video_size 640x480 -i /dev/video0 output.mkv<text:line-break/><text:line-break/>ffmpeg -f v4l2 -input_format yuyv422 -framerate 25 -video_size 640x480 -i /dev/video1 output.mkv<text:line-break/><text:line-break/>ffmpeg -f v4l2 -input_format h264 -framerate 25 -video_size 640x480 -i /dev/video1 output_h264.mkv</text:p>
      <text:h text:style-name="Heading_20_4" text:outline-level="4"><text:bookmark-start text:name="__RefHeading___adjusting_camera_functions_14"/><text:bookmark-start text:name="adjusting_camera_functions"/>Adjusting camera functions<text:bookmark-end text:name="__RefHeading___adjusting_camera_functions_14"/><text:bookmark-end text:name="adjusting_camera_functions"/></text:h>
      <text:p text:style-name="Text_20_body">List:</text:p>
      <text:p text:style-name="Preformatted_20_Text">v4l2-ctl -L</text:p>
      <text:p text:style-name="Text_20_body">Adjust:</text:p>
      <text:p text:style-name="Preformatted_20_Text">v4l2-ctl -c &lt;option&gt;=&lt;value&gt;</text:p>
      <text:h text:style-name="Heading_20_2" text:outline-level="2"><text:bookmark-start text:name="__RefHeading___weblinks_15"/><text:bookmark-start text:name="weblinks"/>Weblinks<text:bookmark-end text:name="__RefHeading___weblinks_15"/><text:bookmark-end text:name="weblinks"/></text:h>
      <text:list text:style-name="List_20_1" text:continue-numbering="false">
        <text:list-item>
          <text:p text:style-name="List_20_1_Content_First"> <text:a xlink:type="simple" xlink:href="https://ffmpeg.org/" text:style-name="Internet_20_link" text:visited-style-name="Visited_20_Internet_20_Link">https://ffmpeg.org/</text:a></text:p>
        </text:list-item>
        <text:list-item>
          <text:p text:style-name="List_20_1_Content_Last"> <text:a xlink:type="simple" xlink:href="https://en.wikipedia.org/wiki/de:ffmpeg" text:style-name="Internet_20_link" text:visited-style-name="Visited_20_Internet_20_Link">de:ffmpeg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07:02</meta:creation-date>
    <dc:creator>Generated</dc:creator>
    <dc:date>2026-09-14T11::07:02</dc:date>
    <dc:language>en-US</dc:language>
    <meta:editing-cycles>1</meta:editing-cycles>
    <meta:editing-duration>PT0S</meta:editing-duration>
    <dc:title>linux:ffmpeg</dc:title>
  </office:meta>
</office:document-meta>
</file>