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latpak"/><text:bookmark-start text:name="__RefHeading___flatpak_1"/><text:bookmark-start text:name="flatpak"/>flatpak<text:bookmark-end text:name="__RefHeading___flatpak_1"/><text:bookmark-end text:name="flatpak"/></text:h>
      <text:h text:style-name="Heading_20_2" text:outline-level="2"><text:bookmark-start text:name="__RefHeading___benutzung_2"/><text:bookmark-start text:name="benutzung"/>Benutzung<text:bookmark-end text:name="__RefHeading___benutzung_2"/><text:bookmark-end text:name="benutzung"/></text:h>
      <text:h text:style-name="Heading_20_3" text:outline-level="3"><text:bookmark-start text:name="__RefHeading___versionen_auflisten_3"/><text:bookmark-start text:name="versionen_auflisten"/>Versionen auflisten<text:bookmark-end text:name="__RefHeading___versionen_auflisten_3"/><text:bookmark-end text:name="versionen_auflisten"/></text:h>
      <text:p text:style-name="Text_20_body">Bsp:</text:p>
      <table:table table:style-name="Table_Quotation1">
        <table:table-column/>
        <table:table-row>
          <table:table-cell office:value-type="string" table:style-name="Cell_Quotation1">
            <text:p text:style-name="tablealignleft"> flatpak remote-info –log flathub org.qgis.qgis</text:p>
          </table:table-cell>
        </table:table-row>
      </table:table>
      <text:p text:style-name="Text_20_body">Ausgabe:</text:p>
      <text:h text:style-name="Heading_20_3" text:outline-level="3"><text:bookmark-start text:name="__RefHeading___bestimmte_version_installieren_4"/><text:bookmark-start text:name="bestimmte_version_installieren"/>Bestimmte Version installieren<text:bookmark-end text:name="__RefHeading___bestimmte_version_installieren_4"/><text:bookmark-end text:name="bestimmte_version_installieren"/></text:h>
      <text:p text:style-name="Text_20_body">Siehe oben unter Versionen auflisten.</text:p>
      <table:table table:style-name="Table_Quotation1">
        <table:table-column/>
        <table:table-row>
          <table:table-cell office:value-type="string" table:style-name="Cell_Quotation1">
            <text:p text:style-name="tablealignleft"> flatpak update –commit=d4ad3fb70823b91e05c6a41012f9716a3721631f4afd61c4b6a2b28e9ea576e5 io.github.seadve.Kooha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1:13</meta:creation-date>
    <dc:creator>Generated</dc:creator>
    <dc:date>2026-09-14T09::31:13</dc:date>
    <dc:language>en-US</dc:language>
    <meta:editing-cycles>1</meta:editing-cycles>
    <meta:editing-duration>PT0S</meta:editing-duration>
    <dc:title>linux:flatpak</dc:title>
  </office:meta>
</office:document-meta>
</file>