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it"/><text:bookmark-start text:name="__RefHeading___git_1"/><text:bookmark-start text:name="git"/>git<text:bookmark-end text:name="__RefHeading___git_1"/><text:bookmark-end text:name="git"/></text:h>
      <text:p text:style-name="Text_20_body"><text:a xlink:type="simple" xlink:href="wp&amp;#62;git" text:style-name="Internet_20_link" text:visited-style-name="Visited_20_Internet_20_Link">wp&gt;git</text:a>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cloning_an_existing_repository_3"/><text:bookmark-start text:name="cloning_an_existing_repository"/>Cloning an existing Repository<text:bookmark-end text:name="__RefHeading___cloning_an_existing_repository_3"/><text:bookmark-end text:name="cloning_an_existing_repository"/></text:h>
      <table:table table:style-name="Table_Quotation1">
        <table:table-column/>
        <table:table-row>
          <table:table-cell office:value-type="string" table:style-name="Cell_Quotation1">
            <text:p text:style-name="tablealignleft"> git clone <text:a xlink:type="simple" xlink:href="https://github.com/JeffHoogland/MySoftware.git" text:style-name="Internet_20_link" text:visited-style-name="Visited_20_Internet_20_Link">https://github.com/JeffHoogland/MySoftware.git</text:a></text:p>
          </table:table-cell>
        </table:table-row>
      </table:table>
      <text:h text:style-name="Heading_20_3" text:outline-level="3"><text:bookmark-start text:name="__RefHeading___committing_changes_to_your_repository_4"/><text:bookmark-start text:name="committing_changes_to_your_repository"/>Committing Changes to your Repository<text:bookmark-end text:name="__RefHeading___committing_changes_to_your_repository_4"/><text:bookmark-end text:name="committing_changes_to_your_repository"/></text:h>
      <table:table table:style-name="Table_Quotation1">
        <table:table-column/>
        <table:table-row>
          <table:table-cell office:value-type="string" table:style-name="Cell_Quotation1">
            <text:p text:style-name="tablealignleft"> git add mynewfile.txt</text:p>
          </table:table-cell>
        </table:table-row>
      </table:table>
      <text:p text:style-name="Text_20_body">If you have simply updated (or deleted) existing files we simply pass the -u argument to the add argument:</text:p>
      <table:table table:style-name="Table_Quotation1">
        <table:table-column/>
        <table:table-row>
          <table:table-cell office:value-type="string" table:style-name="Cell_Quotation1">
            <text:p text:style-name="tablealignleft"> git add -u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git commit -m “Updated the README file”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git push origin</text:p>
          </table:table-cell>
        </table:table-row>
      </table:table>
      <text:h text:style-name="Heading_20_3" text:outline-level="3"><text:bookmark-start text:name="__RefHeading___updating_a_local_git_repository_5"/><text:bookmark-start text:name="updating_a_local_git_repository"/>Updating a local Git Repository<text:bookmark-end text:name="__RefHeading___updating_a_local_git_repository_5"/><text:bookmark-end text:name="updating_a_local_git_repository"/></text:h>
      <table:table table:style-name="Table_Quotation1">
        <table:table-column/>
        <table:table-row>
          <table:table-cell office:value-type="string" table:style-name="Cell_Quotation1">
            <text:p text:style-name="tablealignleft"> git pull origin</text:p>
          </table:table-cell>
        </table:table-row>
      </table:table>
      <text:h text:style-name="Heading_20_3" text:outline-level="3"><text:bookmark-start text:name="__RefHeading___datei_aus_repo_entfernen_6"/><text:bookmark-start text:name="datei_aus_repo_entfernen"/>Datei aus Repo entfernen<text:bookmark-end text:name="__RefHeading___datei_aus_repo_entfernen_6"/><text:bookmark-end text:name="datei_aus_repo_entfernen"/></text:h>
      <table:table table:style-name="Table_Quotation1">
        <table:table-column/>
        <table:table-row>
          <table:table-cell office:value-type="string" table:style-name="Cell_Quotation1">
            <text:p text:style-name="tablealignleft"> git rm Datei</text:p>
          </table:table-cell>
        </table:table-row>
      </table:table>
      <text:p text:style-name="Text_20_body">Ordner nur rekursiv:</text:p>
      <table:table table:style-name="Table_Quotation1">
        <table:table-column/>
        <table:table-row>
          <table:table-cell office:value-type="string" table:style-name="Cell_Quotation1">
            <text:p text:style-name="tablealignleft"> git rm -r Ordner</text:p>
          </table:table-cell>
        </table:table-row>
      </table:table>
      <text:h text:style-name="Heading_20_3" text:outline-level="3"><text:bookmark-start text:name="__RefHeading___entfernte_repos_7"/><text:bookmark-start text:name="entfernte_repos"/>Entfernte Repos<text:bookmark-end text:name="__RefHeading___entfernte_repos_7"/><text:bookmark-end text:name="entfernte_repos"/></text:h>
      <text:p text:style-name="Text_20_body">Repo hinzufügen</text:p>
      <table:table table:style-name="Table_Quotation1">
        <table:table-column/>
        <table:table-row>
          <table:table-cell office:value-type="string" table:style-name="Cell_Quotation1">
            <text:p text:style-name="tablealignleft"> git remote add origin <text:a xlink:type="simple" xlink:href="https://ho2e.de/mygit/singlespeedfahrer/Iptables_fahrrad.wiki.org" text:style-name="Internet_20_link" text:visited-style-name="Visited_20_Internet_20_Link">https://ho2e.de/mygit/singlespeedfahrer/Iptables_fahrrad.wiki.org</text:a></text:p>
          </table:table-cell>
        </table:table-row>
      </table:table>
      <text:p text:style-name="Text_20_body">Repo entfernen </text:p>
      <table:table table:style-name="Table_Quotation1">
        <table:table-column/>
        <table:table-row>
          <table:table-cell office:value-type="string" table:style-name="Cell_Quotation1">
            <text:p text:style-name="tablealignleft">git remote rm origin</text:p>
          </table:table-cell>
        </table:table-row>
      </table:table>
      <text:h text:style-name="Heading_20_2" text:outline-level="2"><text:bookmark-start text:name="__RefHeading___konfiguration_8"/><text:bookmark-start text:name="konfiguration"/>Konfiguration<text:bookmark-end text:name="__RefHeading___konfiguration_8"/><text:bookmark-end text:name="konfiguration"/></text:h>
      <text:p text:style-name="Text_20_body">Passwort zwischenspeichern</text:p>
      <text:h text:style-name="Heading_20_2" text:outline-level="2"><text:bookmark-start text:name="__RefHeading___NoTitle_9"/><text:bookmark-start text:name="section"/><text:bookmark-end text:name="__RefHeading___NoTitle_9"/><text:bookmark-end text:name="section"/></text:h>
      <table:table table:style-name="Table_Quotation1">
        <table:table-column/>
        <table:table-row>
          <table:table-cell office:value-type="string" table:style-name="Cell_Quotation1">
            <text:p text:style-name="tablealignleft"> git config –global credential.helper „cache –timeout=3600“</text:p>
          </table:table-cell>
        </table:table-row>
      </table:table>
      <text:h text:style-name="Heading_20_2" text:outline-level="2"><text:bookmark-start text:name="__RefHeading___siehe_auch_10"/><text:bookmark-start text:name="siehe_auch"/>Siehe auch<text:bookmark-end text:name="__RefHeading___siehe_auch_10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gogs" text:style-name="Internet_20_link" text:visited-style-name="Visited_20_Internet_20_Link">gogs</text:a></text:p>
        </text:list-item>
        <text:list-item>
          <text:p text:style-name="List_20_1_Content"> <text:a xlink:type="simple" xlink:href="https://wiki.ho2e.de/doku.php?id=mediawiki:git" text:style-name="Internet_20_link" text:visited-style-name="Visited_20_Internet_20_Link">mediawiki:git</text:a></text:p>
        </text:list-item>
        <text:list-item>
          <text:p text:style-name="List_20_1_Content_Last"> <text:a xlink:type="simple" xlink:href="https://wiki.ho2e.de/doku.php?id=linux:rabbitvcs" text:style-name="Internet_20_link" text:visited-style-name="Visited_20_Internet_20_Link">RabbitVCS</text:a></text:p>
        </text:list-item>
      </text:list>
      <text:h text:style-name="Heading_20_2" text:outline-level="2"><text:bookmark-start text:name="__RefHeading___weblinks_11"/><text:bookmark-start text:name="weblinks"/>Weblinks<text:bookmark-end text:name="__RefHeading___weblinks_11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ho2e.de/wallabag/index.php?view=view&amp;id=177" text:style-name="Internet_20_link" text:visited-style-name="Visited_20_Internet_20_Link">Unixmen: How To Use Git Commands From Linux Terminal | Unixm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46</meta:creation-date>
    <dc:creator>Generated</dc:creator>
    <dc:date>2026-09-14T11::56:46</dc:date>
    <dc:language>en-US</dc:language>
    <meta:editing-cycles>1</meta:editing-cycles>
    <meta:editing-duration>PT0S</meta:editing-duration>
    <dc:title>linux:git</dc:title>
  </office:meta>
</office:document-meta>
</file>