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nupg"/><text:bookmark-start text:name="__RefHeading___gnupg_1"/><text:bookmark-start text:name="gnupg"/>GnuPG<text:bookmark-end text:name="__RefHeading___gnupg_1"/><text:bookmark-end text:name="gnupg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geheime_schluessel_auflisten_3"/><text:bookmark-start text:name="geheime_schluessel_auflisten"/>Geheime Schlüssel auflisten<text:bookmark-end text:name="__RefHeading___geheime_schluessel_auflisten_3"/><text:bookmark-end text:name="geheime_schluessel_auflisten"/></text:h>
      <text:h text:style-name="Heading_20_3" text:outline-level="3"><text:bookmark-start text:name="__RefHeading___schluesselpaar_erzeugen_4"/><text:bookmark-start text:name="schluesselpaar_erzeugen"/>Schlüsselpaar erzeugen<text:bookmark-end text:name="__RefHeading___schluesselpaar_erzeugen_4"/><text:bookmark-end text:name="schluesselpaar_erzeugen"/></text:h>
      <text:h text:style-name="Heading_20_3" text:outline-level="3"><text:bookmark-start text:name="__RefHeading___schluessel_verlaengern_5"/><text:bookmark-start text:name="schluessel_verlaengern"/>Schlüssel verlängern<text:bookmark-end text:name="__RefHeading___schluessel_verlaengern_5"/><text:bookmark-end text:name="schluessel_verlaengern"/></text:h>
      <text:p text:style-name="Text_20_body">Um zum Beispiel das Ablaufdatum zu verlängern.</text:p>
      <text:p text:style-name="Text_20_body">
–


</text:p>
      <text:p text:style-name="Preformatted_20_Text"><text:s text:c="19"/>Vertrauen: uneingeschränkt Gültigkeit: verfallen</text:p>
      <text:p text:style-name="Text_20_body">
<text:a xlink:type="simple" xlink:href="mailto:faub78@fau.org" text:style-name="Internet_20_link" text:visited-style-name="Visited_20_Internet_20_Link">faub78@fau.org</text:a></text:p>
      <text:p text:style-name="Preformatted_20_Text"><text:s text:c="7"/>0 = Schlüssel verfällt nie<text:line-break/><text:s text:c="4"/>&lt;n&gt;<text:s text:c="2"/>= Schlüssel verfällt nach n Tagen<text:line-break/><text:s text:c="4"/>&lt;n&gt;w = Schlüssel verfällt nach n Wochen<text:line-break/><text:s text:c="4"/>&lt;n&gt;m = Schlüssel verfällt nach n Monaten<text:line-break/><text:s text:c="4"/>&lt;n&gt;y = Schlüssel verfällt nach n Jahren</text:p>
      <text:p text:style-name="Text_20_body">
„<text:a xlink:type="simple" xlink:href="mailto:faub78@fau.org" text:style-name="Internet_20_link" text:visited-style-name="Visited_20_Internet_20_Link">faub78@fau.org</text:a>“
</text:p>
      <text:p text:style-name="Preformatted_20_Text"><text:s text:c="19"/>Vertrauen: uneingeschränkt Gültigkeit: uneingeschränkt</text:p>
      <text:p text:style-name="Text_20_body">
<text:a xlink:type="simple" xlink:href="mailto:faub78@fau.org" text:style-name="Internet_20_link" text:visited-style-name="Visited_20_Internet_20_Link">faub78@fau.org</text:a></text:p>
      <text:p text:style-name="Preformatted_20_Text"><text:s text:c="19"/>Vertrauen: uneingeschränkt Gültigkeit: uneingeschränkt</text:p>
      <text:p text:style-name="Text_20_body">
<text:a xlink:type="simple" xlink:href="mailto:faub78@fau.org" text:style-name="Internet_20_link" text:visited-style-name="Visited_20_Internet_20_Link">faub78@fau.org</text:a></text:p>
      <text:p text:style-name="Preformatted_20_Text"><text:s text:c="7"/>0 = Schlüssel verfällt nie<text:line-break/><text:s text:c="4"/>&lt;n&gt;<text:s text:c="2"/>= Schlüssel verfällt nach n Tagen<text:line-break/><text:s text:c="4"/>&lt;n&gt;w = Schlüssel verfällt nach n Wochen<text:line-break/><text:s text:c="4"/>&lt;n&gt;m = Schlüssel verfällt nach n Monaten<text:line-break/><text:s text:c="4"/>&lt;n&gt;y = Schlüssel verfällt nach n Jahren</text:p>
      <text:p text:style-name="Text_20_body">
„<text:a xlink:type="simple" xlink:href="mailto:faub78@fau.org" text:style-name="Internet_20_link" text:visited-style-name="Visited_20_Internet_20_Link">faub78@fau.org</text:a>“
</text:p>
      <text:p text:style-name="Preformatted_20_Text"><text:s text:c="19"/>Vertrauen: uneingeschränkt Gültigkeit: uneingeschränkt</text:p>
      <text:p text:style-name="Text_20_body">
<text:a xlink:type="simple" xlink:href="mailto:faub78@fau.org" text:style-name="Internet_20_link" text:visited-style-name="Visited_20_Internet_20_Link">faub78@fau.org</text:a></text:p>
      <text:h text:style-name="Heading_20_3" text:outline-level="3"><text:bookmark-start text:name="__RefHeading___public-key_exportieren_in_ascii_6"/><text:bookmark-start text:name="public-key_exportieren_in_ascii"/>Public-Key exportieren in Ascii<text:bookmark-end text:name="__RefHeading___public-key_exportieren_in_ascii_6"/><text:bookmark-end text:name="public-key_exportieren_in_ascii"/></text:h>
      <text:p text:style-name="Text_20_body">
–</text:p>
      <text:p text:style-name="Text_20_body">—–—–
…
</text:p>
      <text:h text:style-name="Heading_20_3" text:outline-level="3"><text:bookmark-start text:name="__RefHeading___schluessel_widerrufen_7"/><text:bookmark-start text:name="schluessel_widerrufen"/>Schlüssel widerrufen<text:bookmark-end text:name="__RefHeading___schluessel_widerrufen_7"/><text:bookmark-end text:name="schluessel_widerrufen"/></text:h>
      <text:p text:style-name="Text_20_body">Widerrufs-Zertifikat erzeugen:</text:p>
      <text:p text:style-name="Text_20_body">In gpg importieren:</text:p>
      <text:p text:style-name="Text_20_body">Widerruf zu Schlüsselserver senden:</text:p>
      <text:h text:style-name="Heading_20_2" text:outline-level="2"><text:bookmark-start text:name="__RefHeading___weblinks_8"/><text:bookmark-start text:name="weblinks"/>Weblinks<text:bookmark-end text:name="__RefHeading___weblinks_8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nupg.org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4</meta:creation-date>
    <dc:creator>Generated</dc:creator>
    <dc:date>2026-09-14T09::32:54</dc:date>
    <dc:language>en-US</dc:language>
    <meta:editing-cycles>1</meta:editing-cycles>
    <meta:editing-duration>PT0S</meta:editing-duration>
    <dc:title>linux:gnupg</dc:title>
  </office:meta>
</office:document-meta>
</file>