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5409737b204005d082cb839da52a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nuplot"/><text:bookmark-start text:name="__RefHeading___gnuplot_1"/><text:bookmark-start text:name="gnuplot"/>gnuplot<text:bookmark-end text:name="__RefHeading___gnuplot_1"/><text:bookmark-end text:name="gnuplot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  <text:h text:style-name="Heading_20_3" text:outline-level="3"><text:bookmark-start text:name="__RefHeading___interaktiv_3"/><text:bookmark-start text:name="interaktiv"/>Interaktiv<text:bookmark-end text:name="__RefHeading___interaktiv_3"/><text:bookmark-end text:name="interaktiv"/></text:h>
      <table:table table:style-name="Table_Quotation1">
        <table:table-column/>
        <table:table-row>
          <table:table-cell office:value-type="string" table:style-name="Cell_Quotation1">
            <text:p text:style-name="tablealignleft"> gnuplot</text:p>
          </table:table-cell>
        </table:table-row>
      </table:table>
      <text:h text:style-name="Heading_20_3" text:outline-level="3"><text:bookmark-start text:name="__RefHeading___stapelverarbeitung_4"/><text:bookmark-start text:name="stapelverarbeitung"/>Stapelverarbeitung<text:bookmark-end text:name="__RefHeading___stapelverarbeitung_4"/><text:bookmark-end text:name="stapelverarbeitung"/></text:h>
      <table:table table:style-name="Table_Quotation1">
        <table:table-column/>
        <table:table-row>
          <table:table-cell office:value-type="string" table:style-name="Cell_Quotation1">
            <text:p text:style-name="tablealignleft"> gnuplot -persist test.plt </text:p>
          </table:table-cell>
        </table:table-row>
      </table:table>
      <text:p text:style-name="Text_20_body">oder besser</text:p>
      <table:table table:style-name="Table_Quotation1">
        <table:table-column/>
        <table:table-row>
          <table:table-cell office:value-type="string" table:style-name="Cell_Quotation1">
            <text:p text:style-name="tablealignleft"> gnuplot test.plt - </text:p>
          </table:table-cell>
        </table:table-row>
      </table:table>
      <text:h text:style-name="Heading_20_3" text:outline-level="3"><text:bookmark-start text:name="__RefHeading___diagramm_mit_den_daten_aus_einer_datei_5"/><text:bookmark-start text:name="diagramm_mit_den_daten_aus_einer_datei"/>Diagramm mit den Daten aus einer Datei<text:bookmark-end text:name="__RefHeading___diagramm_mit_den_daten_aus_einer_datei_5"/><text:bookmark-end text:name="diagramm_mit_den_daten_aus_einer_datei"/></text:h>
      <text:p text:style-name="Text_20_body">Beispieldaten: <text:a xlink:type="simple" xlink:href="https://wiki.ho2e.de/doku.php?id=data:force.dat" text:style-name="Internet_20_link" text:visited-style-name="Visited_20_Internet_20_Link">force.dat</text:a></text:p>
      <text:p text:style-name="Preformatted_20_Text">set title 'Gewerkschaftliche Beratung Statistik 2015 - Beratungen'<text:line-break/><text:line-break/>set grid ytics lt 0 lw 1 lc rgb '#bbbbbb'<text:line-break/>set grid xtics lt 0 lw 1 lc rgb '#bbbbbb'<text:line-break/><text:line-break/>set ylabel 'Anzahl Beratungen'<text:line-break/>set xlabel 'Monate 2015'<text:line-break/><text:line-break/>set xdata time<text:line-break/>set timefmt '%m'<text:line-break/>set format x '%B'<text:line-break/><text:line-break/>plot 'force.dat' using 1:2 title 'Regelm. Beratungen' with lines lw 2 dt 2, 'force.dat' using 1:3 title 'Ausserplanm. Beratungen' with lines lw 2 dt 3, 'force.dat' using 1:4 title 'E-Mail-Beratungen' with lines lw 2 dt 4 lt 7, 'force.dat' using 1:5 title 'Gesamt' with lines lw 3 lt 8</text:p>
      <text:p text:style-name="Text_20_body"><draw:frame draw:style-name="media" draw:name="0" text:anchor-type="as-char" draw:z-index="0" svg:width="21.166666666667cm" style:rel-width="100%" svg:height="6.6530082987552cm" style:rel-height="scale"><draw:image xlink:href="Pictures/db5409737b204005d082cb839da52afe.png" xlink:type="simple" xlink:show="embed" xlink:actuate="onLoad"/></draw:frame></text:p>
      <text:h text:style-name="Heading_20_2" text:outline-level="2"><text:bookmark-start text:name="__RefHeading___weblinks_6"/><text:bookmark-start text:name="weblinks"/>Weblinks<text:bookmark-end text:name="__RefHeading___weblinks_6"/><text:bookmark-end text:name="weblinks"/></text:h>
      <text:list text:style-name="List_20_1" text:continue-numbering="false">
        <text:list-item>
          <text:p text:style-name="List_20_1_Content_First"> <text:a xlink:type="simple" xlink:href="http://gnuplot.sourceforge.net" text:style-name="Internet_20_link" text:visited-style-name="Visited_20_Internet_20_Link">http://gnuplot.sourceforge.net</text:a></text:p>
        </text:list-item>
        <text:list-item>
          <text:p text:style-name="List_20_1_Content_Last"> <text:a xlink:type="simple" xlink:href="https://wiki.ubuntuusers.de/Gnuplot" text:style-name="Internet_20_link" text:visited-style-name="Visited_20_Internet_20_Link">https://wiki.ubuntuusers.de/Gnuplot</text:a></text:p>
        </text:list-item>
      </text:list>
      <text:h text:style-name="Heading_20_3" text:outline-level="3"><text:bookmark-start text:name="__RefHeading___tutorials_7"/><text:bookmark-start text:name="tutorials"/>Tutorials<text:bookmark-end text:name="__RefHeading___tutorials_7"/><text:bookmark-end text:name="tutorials"/></text:h>
      <text:list text:style-name="List_20_1" text:continue-numbering="false">
        <text:list-item>
          <text:p text:style-name="List_20_1_Content_First"> <text:a xlink:type="simple" xlink:href="http://be-jo.net/2014/01/gnuplot-kurze-einfuehrung/" text:style-name="Internet_20_link" text:visited-style-name="Visited_20_Internet_20_Link">Gnuplot: Kurze Einführung</text:a></text:p>
        </text:list-item>
        <text:list-item>
          <text:p text:style-name="List_20_1_Content"> <text:a xlink:type="simple" xlink:href="https://ho2e.de/wallabag/index.php?view=view&amp;id=173" text:style-name="Internet_20_link" text:visited-style-name="Visited_20_Internet_20_Link">Creating bar charts with gnuplot</text:a></text:p>
        </text:list-item>
        <text:list-item>
          <text:p text:style-name="List_20_1_Content_Last"> <text:a xlink:type="simple" xlink:href="https://ho2e.de/wallabag/index.php?view=view&amp;id=174" text:style-name="Internet_20_link" text:visited-style-name="Visited_20_Internet_20_Link">Adding gridlines to GNUPlot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4:55</meta:creation-date>
    <dc:creator>Generated</dc:creator>
    <dc:date>2026-09-14T10::14:55</dc:date>
    <dc:language>en-US</dc:language>
    <meta:editing-cycles>1</meta:editing-cycles>
    <meta:editing-duration>PT0S</meta:editing-duration>
    <dc:title>linux:gnuplot</dc:title>
  </office:meta>
</office:document-meta>
</file>