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graphicsmagick"/><text:bookmark-start text:name="__RefHeading___graphicsmagick_1"/><text:bookmark-start text:name="graphicsmagick"/>graphicsmagick<text:bookmark-end text:name="__RefHeading___graphicsmagick_1"/><text:bookmark-end text:name="graphicsmagick"/></text:h>
      <text:h text:style-name="Heading_20_2" text:outline-level="2"><text:bookmark-start text:name="__RefHeading___benutzung_2"/><text:bookmark-start text:name="benutzung"/>Benutzung<text:bookmark-end text:name="__RefHeading___benutzung_2"/><text:bookmark-end text:name="benutzung"/></text:h>
      <text:h text:style-name="Heading_20_3" text:outline-level="3"><text:bookmark-start text:name="__RefHeading___jpg_nach_pdf_3"/><text:bookmark-start text:name="jpg_nach_pdf"/>JPG nach PDF<text:bookmark-end text:name="__RefHeading___jpg_nach_pdf_3"/><text:bookmark-end text:name="jpg_nach_pdf"/></text:h>
      <text:p text:style-name="Text_20_body">Druckfertiges Dokument aus Bildern in A4 erstellen:</text:p>
      <text:h text:style-name="Heading_20_2" text:outline-level="2"><text:bookmark-start text:name="__RefHeading___siehe_auch_4"/><text:bookmark-start text:name="siehe_auch"/>Siehe auch<text:bookmark-end text:name="__RefHeading___siehe_auch_4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imagemagick" text:style-name="Internet_20_link" text:visited-style-name="Visited_20_Internet_20_Link">imagemagic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7:25</meta:creation-date>
    <dc:creator>Generated</dc:creator>
    <dc:date>2026-09-14T11::57:25</dc:date>
    <dc:language>en-US</dc:language>
    <meta:editing-cycles>1</meta:editing-cycles>
    <meta:editing-duration>PT0S</meta:editing-duration>
    <dc:title>linux:graphicsmagick</dc:title>
  </office:meta>
</office:document-meta>
</file>