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ttrack"/><text:bookmark-start text:name="__RefHeading___httrack_1"/><text:bookmark-start text:name="httrack"/>httrack<text:bookmark-end text:name="__RefHeading___httrack_1"/><text:bookmark-end text:name="httrack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www.httrack.com" text:style-name="Internet_20_link" text:visited-style-name="Visited_20_Internet_20_Link">http://www.httrack.c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46</meta:creation-date>
    <dc:creator>Generated</dc:creator>
    <dc:date>2026-09-14T10::20:46</dc:date>
    <dc:language>en-US</dc:language>
    <meta:editing-cycles>1</meta:editing-cycles>
    <meta:editing-duration>PT0S</meta:editing-duration>
    <dc:title>linux:httrack</dc:title>
  </office:meta>
</office:document-meta>
</file>