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conv"/><text:bookmark-start text:name="__RefHeading___iconv_1"/><text:bookmark-start text:name="iconv"/>iconv<text:bookmark-end text:name="__RefHeading___iconv_1"/><text:bookmark-end text:name="iconv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;Konvertieren von ISO-8859-1 nach UTF-8</text:p>
      <text:p text:style-name="Preformatted_20_Text">sudo iconv -f ISO-8859-1 -t UTF-8 input-file.iso8859-1 -o output-file.utf-8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chrift" text:style-name="Internet_20_link" text:visited-style-name="Visited_20_Internet_20_Link">Schrif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3:48</meta:creation-date>
    <dc:creator>Generated</dc:creator>
    <dc:date>2026-09-14T08::43:48</dc:date>
    <dc:language>en-US</dc:language>
    <meta:editing-cycles>1</meta:editing-cycles>
    <meta:editing-duration>PT0S</meta:editing-duration>
    <dc:title>linux:iconv</dc:title>
  </office:meta>
</office:document-meta>
</file>