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rc"/><text:bookmark-start text:name="__RefHeading___irc_1"/><text:bookmark-start text:name="irc"/>IRC<text:bookmark-end text:name="__RefHeading___irc_1"/><text:bookmark-end text:name="irc"/></text:h>
      <text:h text:style-name="Heading_20_2" text:outline-level="2"><text:bookmark-start text:name="__RefHeading___allgemein_2"/><text:bookmark-start text:name="allgemein"/>Allgemein<text:bookmark-end text:name="__RefHeading___allgemein_2"/><text:bookmark-end text:name="allgemein"/></text:h>
      <text:h text:style-name="Heading_20_3" text:outline-level="3"><text:bookmark-start text:name="__RefHeading___zum_op_machen_3"/><text:bookmark-start text:name="zum_op_machen"/>zum OP machen<text:bookmark-end text:name="__RefHeading___zum_op_machen_3"/><text:bookmark-end text:name="zum_op_machen"/></text:h>
      <table:table table:style-name="Table_Quotation1">
        <table:table-column/>
        <table:table-row>
          <table:table-cell office:value-type="string" table:style-name="Cell_Quotation1">
            <text:p text:style-name="tablealignleft"> /msg chanserv op #marjorie-wiki</text:p>
          </table:table-cell>
        </table:table-row>
      </table:table>
      <text:h text:style-name="Heading_20_3" text:outline-level="3"><text:bookmark-start text:name="__RefHeading___anmelden_4"/><text:bookmark-start text:name="anmelden"/>anmelden<text:bookmark-end text:name="__RefHeading___anmelden_4"/><text:bookmark-end text:name="anmelden"/></text:h>
      <table:table table:style-name="Table_Quotation1">
        <table:table-column/>
        <table:table-row>
          <table:table-cell office:value-type="string" table:style-name="Cell_Quotation1">
            <text:p text:style-name="tablealignleft"> /msg NickServ identify &lt;password&gt;</text:p>
          </table:table-cell>
        </table:table-row>
      </table:table>
      <text:h text:style-name="Heading_20_3" text:outline-level="3"><text:bookmark-start text:name="__RefHeading___benutzernamen_zurueckholen_5"/><text:bookmark-start text:name="benutzernamen_zurueckholen"/>Benutzernamen zurückholen<text:bookmark-end text:name="__RefHeading___benutzernamen_zurueckholen_5"/><text:bookmark-end text:name="benutzernamen_zurueckholen"/></text:h>
      <table:table table:style-name="Table_Quotation1">
        <table:table-column/>
        <table:table-row>
          <table:table-cell office:value-type="string" table:style-name="Cell_Quotation1">
            <text:p text:style-name="tablealignleft"> /nickserv ghost move dwdgmmiaw</text:p>
          </table:table-cell>
        </table:table-row>
      </table:table>
      <text:h text:style-name="Heading_20_3" text:outline-level="3"><text:bookmark-start text:name="__RefHeading___nick_aendern_6"/><text:bookmark-start text:name="nick_aendern"/>Nick ändern<text:bookmark-end text:name="__RefHeading___nick_aendern_6"/><text:bookmark-end text:name="nick_aendern"/></text:h>
      <table:table table:style-name="Table_Quotation1">
        <table:table-column/>
        <table:table-row>
          <table:table-cell office:value-type="string" table:style-name="Cell_Quotation1">
            <text:p text:style-name="tablealignleft"> /nick move</text:p>
          </table:table-cell>
        </table:table-row>
      </table:table>
      <text:h text:style-name="Heading_20_3" text:outline-level="3"><text:bookmark-start text:name="__RefHeading___benutzernamen_gruppieren_7"/><text:bookmark-start text:name="benutzernamen_gruppieren"/>Benutzernamen gruppieren<text:bookmark-end text:name="__RefHeading___benutzernamen_gruppieren_7"/><text:bookmark-end text:name="benutzernamen_gruppieren"/></text:h>
      <table:table table:style-name="Table_Quotation1">
        <table:table-column/>
        <table:table-row>
          <table:table-cell office:value-type="string" table:style-name="Cell_Quotation1">
            <text:p text:style-name="tablealignleft"> /msg nickserv group</text:p>
          </table:table-cell>
        </table:table-row>
      </table:table>
      <text:h text:style-name="Heading_20_3" text:outline-level="3"><text:bookmark-start text:name="__RefHeading___einladen_8"/><text:bookmark-start text:name="einladen"/>Einladen<text:bookmark-end text:name="__RefHeading___einladen_8"/><text:bookmark-end text:name="einladen"/></text:h>
      <table:table table:style-name="Table_Quotation1">
        <table:table-column/>
        <table:table-row>
          <table:table-cell office:value-type="string" table:style-name="Cell_Quotation1">
            <text:p text:style-name="tablealignleft"> /invite NICKNAME #CHANNEL </text:p>
          </table:table-cell>
        </table:table-row>
      </table:table>
      <text:h text:style-name="Heading_20_2" text:outline-level="2"><text:bookmark-start text:name="__RefHeading___prepedia_9"/><text:bookmark-start text:name="prepedia"/>PrePedia<text:bookmark-end text:name="__RefHeading___prepedia_9"/><text:bookmark-end text:name="prepedia"/></text:h>
      <text:h text:style-name="Heading_20_3" text:outline-level="3"><text:bookmark-start text:name="__RefHeading___selbst_einladen_10"/><text:bookmark-start text:name="selbst_einladen"/>selbst einladen<text:bookmark-end text:name="__RefHeading___selbst_einladen_10"/><text:bookmark-end text:name="selbst_einladen"/></text:h>
      <table:table table:style-name="Table_Quotation1">
        <table:table-column/>
        <table:table-row>
          <table:table-cell office:value-type="string" table:style-name="Cell_Quotation1">
            <text:p text:style-name="tablealignleft"> /msg Chanserv invite #PrePedia</text:p>
          </table:table-cell>
        </table:table-row>
      </table:table>
      <text:h text:style-name="Heading_20_3" text:outline-level="3"><text:bookmark-start text:name="__RefHeading___zum_op_machen_11"/><text:bookmark-start text:name="zum_op_machen1"/>zum OP machen<text:bookmark-end text:name="__RefHeading___zum_op_machen_11"/><text:bookmark-end text:name="zum_op_machen1"/></text:h>
      <table:table table:style-name="Table_Quotation1">
        <table:table-column/>
        <table:table-row>
          <table:table-cell office:value-type="string" table:style-name="Cell_Quotation1">
            <text:p text:style-name="tablealignleft"> /msg chanserv op #PrePedia</text:p>
          </table:table-cell>
        </table:table-row>
      </table:table>
      <text:h text:style-name="Heading_20_3" text:outline-level="3"><text:bookmark-start text:name="__RefHeading___registrierte_user_einladen_12"/><text:bookmark-start text:name="registrierte_user_einladen"/>Registrierte User einladen<text:bookmark-end text:name="__RefHeading___registrierte_user_einladen_12"/><text:bookmark-end text:name="registrierte_user_einladen"/></text:h>
      <table:table table:style-name="Table_Quotation1">
        <table:table-column/>
        <table:table-row>
          <table:table-cell office:value-type="string" table:style-name="Cell_Quotation1">
            <text:p text:style-name="tablealignleft"> /mode #PrePedia +I $a:Reise_Reise</text:p>
          </table:table-cell>
        </table:table-row>
      </table:table>
      <text:h text:style-name="Heading_20_3" text:outline-level="3"><text:bookmark-start text:name="__RefHeading___unregistrierte_user_einladen_13"/><text:bookmark-start text:name="unregistrierte_user_einladen"/>Unregistrierte User einladen<text:bookmark-end text:name="__RefHeading___unregistrierte_user_einladen_13"/><text:bookmark-end text:name="unregistrierte_user_einladen"/></text:h>
      <table:table table:style-name="Table_Quotation1">
        <table:table-column/>
        <table:table-row>
          <table:table-cell office:value-type="string" table:style-name="Cell_Quotation1">
            <text:p text:style-name="tablealignleft"> /mode #PrePedia +I Reise_Reise!*@*</text:p>
          </table:table-cell>
        </table:table-row>
      </table:table>
      <text:h text:style-name="Heading_20_3" text:outline-level="3"><text:bookmark-start text:name="__RefHeading___liste_ansehen_14"/><text:bookmark-start text:name="liste_ansehen"/>Liste ansehen<text:bookmark-end text:name="__RefHeading___liste_ansehen_14"/><text:bookmark-end text:name="liste_ansehen"/></text:h>
      <table:table table:style-name="Table_Quotation1">
        <table:table-column/>
        <table:table-row>
          <table:table-cell office:value-type="string" table:style-name="Cell_Quotation1">
            <text:p text:style-name="tablealignleft"> /mode #PrePedia +I</text:p>
          </table:table-cell>
        </table:table-row>
      </table:table>
      <text:h text:style-name="Heading_20_2" text:outline-level="2"><text:bookmark-start text:name="__RefHeading___siehe_auch_15"/><text:bookmark-start text:name="siehe_auch"/>Siehe auch<text:bookmark-end text:name="__RefHeading___siehe_auch_15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vikingbot" text:style-name="Internet_20_link" text:visited-style-name="Visited_20_Internet_20_Link">VikingBot</text:a> (IRC-Bot)</text:p>
        </text:list-item>
        <text:list-item>
          <text:p text:style-name="List_20_1_Content"> <text:a xlink:type="simple" xlink:href="https://wiki.ho2e.de/doku.php?id=linux:sopel" text:style-name="Internet_20_link" text:visited-style-name="Visited_20_Internet_20_Link">sopel</text:a> (IRC-Bot)</text:p>
        </text:list-item>
        <text:list-item>
          <text:p text:style-name="List_20_1_Content_Last"> <text:a xlink:type="simple" xlink:href="https://wiki.ho2e.de/doku.php?id=linux:netzjargon" text:style-name="Internet_20_link" text:visited-style-name="Visited_20_Internet_20_Link">Netzjarg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57</meta:creation-date>
    <dc:creator>Generated</dc:creator>
    <dc:date>2026-09-14T11::56:57</dc:date>
    <dc:language>en-US</dc:language>
    <meta:editing-cycles>1</meta:editing-cycles>
    <meta:editing-duration>PT0S</meta:editing-duration>
    <dc:title>linux:irc</dc:title>
  </office:meta>
</office:document-meta>
</file>