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q"/><text:bookmark-start text:name="__RefHeading___jq_1"/><text:bookmark-start text:name="jq"/>jq<text:bookmark-end text:name="__RefHeading___jq_1"/><text:bookmark-end text:name="jq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echo '{ „foo“: 123, „bar“: 456 }' | jq '.foo'</text:p>
          </table:table-cell>
        </table:table-row>
      </table:table>
      <text:p text:style-name="Text_20_body">Ausgabe:</text:p>
      <table:table table:style-name="Table_Quotation1">
        <table:table-column/>
        <table:table-row>
          <table:table-cell office:value-type="string" table:style-name="Cell_Quotation1">
            <text:p text:style-name="tablealignleft"> 123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p text:style-name="Text_20_body">* <text:a xlink:type="simple" xlink:href="https://stedolan.github.io/jq/" text:style-name="Internet_20_link" text:visited-style-name="Visited_20_Internet_20_Link">https://stedolan.github.io/jq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49</meta:creation-date>
    <dc:creator>Generated</dc:creator>
    <dc:date>2026-09-14T09::32:49</dc:date>
    <dc:language>en-US</dc:language>
    <meta:editing-cycles>1</meta:editing-cycles>
    <meta:editing-duration>PT0S</meta:editing-duration>
    <dc:title>linux:jq</dc:title>
  </office:meta>
</office:document-meta>
</file>