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et_s_encrypt"/><text:bookmark-start text:name="__RefHeading___let_s_encrypt_1"/><text:bookmark-start text:name="let_s_encrypt"/>Let's encrypt<text:bookmark-end text:name="__RefHeading___let_s_encrypt_1"/><text:bookmark-end text:name="let_s_encrypt"/></text:h>
      <text:p text:style-name="Text_20_body"><text:a xlink:type="simple" xlink:href="wp&amp;#62;Letsencrypt" text:style-name="Internet_20_link" text:visited-style-name="Visited_20_Internet_20_Link">wp&gt;Letsencrypt</text:a></text:p>
      <text:h text:style-name="Heading_20_2" text:outline-level="2"><text:bookmark-start text:name="__RefHeading___acme-client_2"/><text:bookmark-start text:name="acme-client"/>ACME-Client<text:bookmark-end text:name="__RefHeading___acme-client_2"/><text:bookmark-end text:name="acme-client"/></text:h>
      <text:h text:style-name="Heading_20_1" text:outline-level="1"><text:bookmark-start text:name="__RefHeading___zertifikate_abholen_nur_speichern_3"/><text:bookmark-start text:name="zertifikate_abholen_nur_speichern"/>Zertifikate abholen (nur speichern)<text:bookmark-end text:name="__RefHeading___zertifikate_abholen_nur_speichern_3"/><text:bookmark-end text:name="zertifikate_abholen_nur_speichern"/></text:h>
      <text:p text:style-name="Preformatted_20_Text">cd /usr/local/src/letsencrypt<text:line-break/>./letsencrypt-auto certonly --rsa-key-size 4096 -d ho2e.de -d www.ho2e.de</text:p>
      <text:h text:style-name="Heading_20_1" text:outline-level="1"><text:bookmark-start text:name="__RefHeading___zertifikate_abholen_und_automatisch_apache-conf_erzeugen_4"/><text:bookmark-start text:name="zertifikate_abholen_und_automatisch_apache-conf_erzeugen"/>Zertifikate abholen und automatisch apache-conf erzeugen<text:bookmark-end text:name="__RefHeading___zertifikate_abholen_und_automatisch_apache-conf_erzeugen_4"/><text:bookmark-end text:name="zertifikate_abholen_und_automatisch_apache-conf_erzeugen"/></text:h>
      <text:p text:style-name="Preformatted_20_Text">cd /usr/local/src/letsencrypt<text:line-break/>./letsencrypt-auto --rsa-key-size 4096 -d fahrrad-wiki.org -d www.fahrrad-wiki.org</text:p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ist_20_1_Content_First"> <text:a xlink:type="simple" xlink:href="https://letsencrypt.org/" text:style-name="Internet_20_link" text:visited-style-name="Visited_20_Internet_20_Link">https://letsencrypt.org/</text:a></text:p>
        </text:list-item>
        <text:list-item>
          <text:p text:style-name="List_20_1_Content"> <text:a xlink:type="simple" xlink:href="https://community.letsencrypt.org/" text:style-name="Internet_20_link" text:visited-style-name="Visited_20_Internet_20_Link">https://community.letsencrypt.org/</text:a></text:p>
        </text:list-item>
        <text:list-item>
          <text:p text:style-name="List_20_1_Content"> <text:a xlink:type="simple" xlink:href="https://letsencrypt.readthedocs.org/en/latest/index.html" text:style-name="Internet_20_link" text:visited-style-name="Visited_20_Internet_20_Link">Let’s Encrypt client documentation!</text:a></text:p>
        </text:list-item>
        <text:list-item>
          <text:p text:style-name="List_20_1_Content"> <text:a xlink:type="simple" xlink:href="https://ho2e.de/wallabag/index.php?view=view&amp;id=180" text:style-name="Internet_20_link" text:visited-style-name="Visited_20_Internet_20_Link">Anleitung für Let's Encrypt: Kostenlose TLS Zertifikate für alle</text:a></text:p>
        </text:list-item>
        <text:list-item>
          <text:p text:style-name="List_20_1_Content_Last"> <text:a xlink:type="simple" xlink:href="https://ho2e.de/wallabag/index.php?view=view&amp;id=179" text:style-name="Internet_20_link" text:visited-style-name="Visited_20_Internet_20_Link">Let’s Encrypt Zertifikate im Manual Mode abhol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27</meta:creation-date>
    <dc:creator>Generated</dc:creator>
    <dc:date>2026-09-14T11::07:27</dc:date>
    <dc:language>en-US</dc:language>
    <meta:editing-cycles>1</meta:editing-cycles>
    <meta:editing-duration>PT0S</meta:editing-duration>
    <dc:title>linux:let_s_encrypt</dc:title>
  </office:meta>
</office:document-meta>
</file>