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ogfile-analyse"/><text:bookmark-start text:name="__RefHeading___logfile-analyse_1"/><text:bookmark-start text:name="logfile-analyse"/>Logfile-Analyse<text:bookmark-end text:name="__RefHeading___logfile-analyse_1"/><text:bookmark-end text:name="logfile-analyse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visitors" text:style-name="Internet_20_link" text:visited-style-name="Visited_20_Internet_20_Link">visitors</text:a></text:p>
        </text:list-item>
        <text:list-item>
          <text:p text:style-name="List_20_1_Content_Last"> <text:a xlink:type="simple" xlink:href="https://wiki.ho2e.de/doku.php?id=linux:goaccess" text:style-name="Internet_20_link" text:visited-style-name="Visited_20_Internet_20_Link">goaccess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wallabag/index.php?view=view&amp;id=176" text:style-name="Internet_20_link" text:visited-style-name="Visited_20_Internet_20_Link">Logfile Analyse – Den Bots auf der Spur Teil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2</meta:creation-date>
    <dc:creator>Generated</dc:creator>
    <dc:date>2026-09-14T11::57:22</dc:date>
    <dc:language>en-US</dc:language>
    <meta:editing-cycles>1</meta:editing-cycles>
    <meta:editing-duration>PT0S</meta:editing-duration>
    <dc:title>linux:logfile-analyse</dc:title>
  </office:meta>
</office:document-meta>
</file>