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stodon"/><text:bookmark-start text:name="__RefHeading___mastodon_1"/><text:bookmark-start text:name="mastodon"/>mastodon<text:bookmark-end text:name="__RefHeading___mastodon_1"/><text:bookmark-end text:name="mastodon"/></text:h>
      <text:p text:style-name="Text_20_body"><text:a xlink:type="simple" xlink:href="https://wiki.ho2e.de/doku.php?id=linux:soziales_netzwerk" text:style-name="Internet_20_link" text:visited-style-name="Visited_20_Internet_20_Link">Soziales Netzwerk</text:a> in der <text:a xlink:type="simple" xlink:href="https://wiki.ho2e.de/doku.php?id=linux:fediverse" text:style-name="Internet_20_link" text:visited-style-name="Visited_20_Internet_20_Link">Fediverse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pleroma" text:style-name="Internet_20_link" text:visited-style-name="Visited_20_Internet_20_Link">pleroma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de.wikipedia.org/wiki/Mastodon_(Software)" text:style-name="Internet_20_link" text:visited-style-name="Visited_20_Internet_20_Link">Wikipedia: Mastodon (Software)</text:a></text:p>
        </text:list-item>
        <text:list-item>
          <text:p text:style-name="List_20_1_Content"> <text:a xlink:type="simple" xlink:href="https://joinmastodon.org/" text:style-name="Internet_20_link" text:visited-style-name="Visited_20_Internet_20_Link">Offizielle Website</text:a></text:p>
        </text:list-item>
        <text:list-item>
          <text:p text:style-name="List_20_1_Content"> <text:a xlink:type="simple" xlink:href="https://docs.joinmastodon.org/" text:style-name="Internet_20_link" text:visited-style-name="Visited_20_Internet_20_Link">Dokumentation</text:a></text:p>
        </text:list-item>
        <text:list-item>
          <text:p text:style-name="List_20_1_Content"> <text:a xlink:type="simple" xlink:href="https://discourse.joinmastodon.org/" text:style-name="Internet_20_link" text:visited-style-name="Visited_20_Internet_20_Link">Forum</text:a></text:p>
        </text:list-item>
        <text:list-item>
          <text:p text:style-name="List_20_1_Content"> <text:a xlink:type="simple" xlink:href="https://fediverse.network/mastodon" text:style-name="Internet_20_link" text:visited-style-name="Visited_20_Internet_20_Link">Fediverse.Network: Mastodon-Instanzen</text:a></text:p>
        </text:list-item>
        <text:list-item>
          <text:p text:style-name="List_20_1_Content"> <text:a xlink:type="simple" xlink:href="https://instances.social/" text:style-name="Internet_20_link" text:visited-style-name="Visited_20_Internet_20_Link">Instanzes.social</text:a> (Mastodon-Instanzen finden)</text:p>
        </text:list-item>
        <text:list-item>
          <text:p text:style-name="List_20_1_Content"> <text:a xlink:type="simple" xlink:href="https://kaptain.info/article/7-deutschsprachige-mastodon-instanzen/" text:style-name="Internet_20_link" text:visited-style-name="Visited_20_Internet_20_Link">Liste Deutschsprachige Mastodon-Instanzen</text:a></text:p>
        </text:list-item>
        <text:list-item>
          <text:p text:style-name="List_20_1_Content"> <text:a xlink:type="simple" xlink:href="https://emojos.in" text:style-name="Internet_20_link" text:visited-style-name="Visited_20_Internet_20_Link">Emojis.in</text:a> (Custom Emojies auflisten)</text:p>
        </text:list-item>
        <text:list-item>
          <text:p text:style-name="List_20_1_Content"> <text:a xlink:type="simple" xlink:href="https://github.com/joyeusenoelle/GuideToMastodon" text:style-name="Internet_20_link" text:visited-style-name="Visited_20_Internet_20_Link">GuideToMastodon</text:a> (github/joyeusenoelle)</text:p>
        </text:list-item>
        <text:list-item>
          <text:p text:style-name="List_20_1_Content_Last"> <text:a xlink:type="simple" xlink:href="https://mastodon.social" text:style-name="Internet_20_link" text:visited-style-name="Visited_20_Internet_20_Link">Mastodon.social</text:a> (Instanz der Mastodon-Entwickler*Inn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28:32</meta:creation-date>
    <dc:creator>Generated</dc:creator>
    <dc:date>2026-09-14T12::28:32</dc:date>
    <dc:language>en-US</dc:language>
    <meta:editing-cycles>1</meta:editing-cycles>
    <meta:editing-duration>PT0S</meta:editing-duration>
    <dc:title>linux:mastodon</dc:title>
  </office:meta>
</office:document-meta>
</file>