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nslookup"/><text:bookmark-start text:name="__RefHeading___nslookup_1"/><text:bookmark-start text:name="nslookup"/>nslookup<text:bookmark-end text:name="__RefHeading___nslookup_1"/><text:bookmark-end text:name="nslookup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p text:style-name="Text_20_body">Anderen DNS-Server nutzen:</text:p>
      <table:table table:style-name="Table_Quotation1">
        <table:table-column/>
        <table:table-row>
          <table:table-cell office:value-type="string" table:style-name="Cell_Quotation1">
            <text:p text:style-name="tablealignleft"> ho2e.de                                                                                               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server 192.168.0.1                                                     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ho2e.de</text:p>
          </table:table-cell>
        </table:table-row>
      </table:table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netzwerk" text:style-name="Internet_20_link" text:visited-style-name="Visited_20_Internet_20_Link">Netzwer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57</meta:creation-date>
    <dc:creator>Generated</dc:creator>
    <dc:date>2026-09-14T09::32:57</dc:date>
    <dc:language>en-US</dc:language>
    <meta:editing-cycles>1</meta:editing-cycles>
    <meta:editing-duration>PT0S</meta:editing-duration>
    <dc:title>linux:nslookup</dc:title>
  </office:meta>
</office:document-meta>
</file>