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pdfposter"/><text:bookmark-start text:name="__RefHeading___pdfposter_1"/><text:bookmark-start text:name="pdfposter"/>pdfposter<text:bookmark-end text:name="__RefHeading___pdfposter_1"/><text:bookmark-end text:name="pdfposter"/></text:h>
      <text:h text:style-name="Heading_20_2" text:outline-level="2"><text:bookmark-start text:name="__RefHeading___a0-poster_auf_16_a4-blaettern_drucken_2"/><text:bookmark-start text:name="a0-poster_auf_16_a4-blaettern_drucken"/>A0-Poster auf 16 A4-Blättern drucken<text:bookmark-end text:name="__RefHeading___a0-poster_auf_16_a4-blaettern_drucken_2"/><text:bookmark-end text:name="a0-poster_auf_16_a4-blaettern_drucken"/></text:h>
      <table:table table:style-name="Table_Quotation1">
        <table:table-column/>
        <table:table-row>
          <table:table-cell office:value-type="string" table:style-name="Cell_Quotation1">
            <text:p text:style-name="tablealignleft"> pdfposter -p 4x4a4 datei.pdf Poster.pdf </text:p>
          </table:table-cell>
        </table:table-row>
      </table:table>
      <text:h text:style-name="Heading_20_2" text:outline-level="2"><text:bookmark-start text:name="__RefHeading___weblinks_3"/><text:bookmark-start text:name="weblinks"/>Weblinks<text:bookmark-end text:name="__RefHeading___weblinks_3"/><text:bookmark-end text:name="weblinks"/></text:h>
      <text:list text:style-name="List_20_1" text:continue-numbering="false">
        <text:list-item>
          <text:p text:style-name="LastListParagraph_List_20_1_Content_First"> <text:a xlink:type="simple" xlink:href="https://pythonhosted.org/pdftools.pdfposter/" text:style-name="Internet_20_link" text:visited-style-name="Visited_20_Internet_20_Link">https://pythonhosted.org/pdftools.pdfposter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0::28:58</meta:creation-date>
    <dc:creator>Generated</dc:creator>
    <dc:date>2026-09-14T10::28:58</dc:date>
    <dc:language>en-US</dc:language>
    <meta:editing-cycles>1</meta:editing-cycles>
    <meta:editing-duration>PT0S</meta:editing-duration>
    <dc:title>linux:pdfposter</dc:title>
  </office:meta>
</office:document-meta>
</file>