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dftk"/><text:bookmark-start text:name="__RefHeading___pdftk_1"/><text:bookmark-start text:name="pdftk"/>pdftk<text:bookmark-end text:name="__RefHeading___pdftk_1"/><text:bookmark-end text:name="pdftk"/></text:h>
      <text:p text:style-name="Text_20_body"><text:span text:style-name="Strong_20_Emphasis">pdftk</text:span> ist ein Tool zum Verarbeiten von <text:a xlink:type="simple" xlink:href="https://wiki.ho2e.de/doku.php?id=linux:pdf" text:style-name="Internet_20_link" text:visited-style-name="Visited_20_Internet_20_Link">PDF</text:a>-Dateien.</text:p>
      <text:h text:style-name="Heading_20_2" text:outline-level="2"><text:bookmark-start text:name="__RefHeading___pdf-dateien_zusammenfuegen_2"/><text:bookmark-start text:name="pdf-dateien_zusammenfuegen"/>PDF-Dateien zusammenfügen<text:bookmark-end text:name="__RefHeading___pdf-dateien_zusammenfuegen_2"/><text:bookmark-end text:name="pdf-dateien_zusammenfuegen"/></text:h>
      <text:p text:style-name="Preformatted_20_Text">pdftk pdf1.pdf pdf2.pdf cat ouput out.pdf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pdflabs.com/tools/pdftk-the-pdf-toolkit/" text:style-name="Internet_20_link" text:visited-style-name="Visited_20_Internet_20_Link">https://www.pdflabs.com/tools/pdftk-the-pdf-toolki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46</meta:creation-date>
    <dc:creator>Generated</dc:creator>
    <dc:date>2026-09-14T10::20:46</dc:date>
    <dc:language>en-US</dc:language>
    <meta:editing-cycles>1</meta:editing-cycles>
    <meta:editing-duration>PT0S</meta:editing-duration>
    <dc:title>linux:pdftk</dc:title>
  </office:meta>
</office:document-meta>
</file>