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ostfix"/><text:bookmark-start text:name="__RefHeading___postfix_1"/><text:bookmark-start text:name="postfix"/>postfix<text:bookmark-end text:name="__RefHeading___postfix_1"/><text:bookmark-end text:name="postfix"/></text:h>
      <text:p text:style-name="Text_20_body"><text:span text:style-name="Strong_20_Emphasis">postfix</text:span> ist ein <text:a xlink:type="simple" xlink:href="https://wiki.ho2e.de/doku.php?id=linux:mail" text:style-name="Internet_20_link" text:visited-style-name="Visited_20_Internet_20_Link">Mail</text:a>-Server.</text:p>
      <text:h text:style-name="Heading_20_2" text:outline-level="2"><text:bookmark-start text:name="__RefHeading___tips_und_tricks_2"/><text:bookmark-start text:name="tips_und_tricks"/>Tips und Tricks<text:bookmark-end text:name="__RefHeading___tips_und_tricks_2"/><text:bookmark-end text:name="tips_und_tricks"/></text:h>
      <text:h text:style-name="Heading_20_3" text:outline-level="3"><text:bookmark-start text:name="__RefHeading___postfix_an_localhost_oder_eine_spezifische_adresse_binden_3"/><text:bookmark-start text:name="postfix_an_localhost_oder_eine_spezifische_adresse_binden"/>Postfix an localhost oder eine spezifische Adresse binden<text:bookmark-end text:name="__RefHeading___postfix_an_localhost_oder_eine_spezifische_adresse_binden_3"/><text:bookmark-end text:name="postfix_an_localhost_oder_eine_spezifische_adresse_binden"/></text:h>
      <text:p text:style-name="Text_20_body">Von <text:a xlink:type="simple" xlink:href="https://ho2e.de/mywallabag/view/679" text:style-name="Internet_20_link" text:visited-style-name="Visited_20_Internet_20_Link">https://ho2e.de/mywallabag/view/679</text:a></text:p>
      <text:p text:style-name="Text_20_body">In der /etc/postfix/main.cf ändern:</text:p>
      <text:p text:style-name="Text_20_body">Nuan an localhost:</text:p>
      <text:p text:style-name="Text_20_body">oder</text:p>
      <text:p text:style-name="Text_20_body">An mehrere Adressen:</text:p>
      <text:p text:style-name="Text_20_body">Kontrolliere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36</meta:creation-date>
    <dc:creator>Generated</dc:creator>
    <dc:date>2026-09-14T09::31:36</dc:date>
    <dc:language>en-US</dc:language>
    <meta:editing-cycles>1</meta:editing-cycles>
    <meta:editing-duration>PT0S</meta:editing-duration>
    <dc:title>linux:postfix</dc:title>
  </office:meta>
</office:document-meta>
</file>