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ho2e.de/lib/exe/fetch.php?media=linux:proxmox_virtual_environment" text:style-name="Internet_20_link" text:visited-style-name="Visited_20_Internet_20_Link">proxmox_virtual_environm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9:18</meta:creation-date>
    <dc:creator>Generated</dc:creator>
    <dc:date>2026-09-14T10::29:18</dc:date>
    <dc:language>en-US</dc:language>
    <meta:editing-cycles>1</meta:editing-cycles>
    <meta:editing-duration>PT0S</meta:editing-duration>
    <dc:title>linux:proxmox_ve</dc:title>
  </office:meta>
</office:document-meta>
</file>