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yrenamer"/><text:bookmark-start text:name="__RefHeading___pyrenamer_1"/><text:bookmark-start text:name="pyrenamer"/>pyrenamer<text:bookmark-end text:name="__RefHeading___pyrenamer_1"/><text:bookmark-end text:name="pyrenamer"/></text:h>
      <text:p text:style-name="Text_20_body"><text:span text:style-name="Strong_20_Emphasis">pyrenamer</text:span> ist ein Tool zum Massenumbenennen von Datei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bash" text:style-name="Internet_20_link" text:visited-style-name="Visited_20_Internet_20_Link">bash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eb.archive.org/web/20130425004001/http://www.infinicode.org/code/pyrenamer/" text:style-name="Internet_20_link" text:visited-style-name="Visited_20_Internet_20_Link">https://web.archive.org/web/20130425004001/http://www.infinicode.org/code/pyrenamer/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19</meta:creation-date>
    <dc:creator>Generated</dc:creator>
    <dc:date>2026-09-14T08::37:19</dc:date>
    <dc:language>en-US</dc:language>
    <meta:editing-cycles>1</meta:editing-cycles>
    <meta:editing-duration>PT0S</meta:editing-duration>
    <dc:title>linux:pyrenamer</dc:title>
  </office:meta>
</office:document-meta>
</file>