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sync"/><text:bookmark-start text:name="__RefHeading___rsync_1"/><text:bookmark-start text:name="rsync"/>rsync<text:bookmark-end text:name="__RefHeading___rsync_1"/><text:bookmark-end text:name="rsync"/></text:h>
      <text:p text:style-name="Text_20_body"><text:a xlink:type="simple" xlink:href="wp&amp;#62;rsync" text:style-name="Internet_20_link" text:visited-style-name="Visited_20_Internet_20_Link">wp&gt;rsync</text:a></text:p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h text:style-name="Heading_20_3" text:outline-level="3"><text:bookmark-start text:name="__RefHeading___weiterfuehren_eines_abgebrochenen_downloads_mit_scp_3"/><text:bookmark-start text:name="weiterfuehren_eines_abgebrochenen_downloads_mit_scp"/>Weiterführen eines abgebrochenen Downloads mit scp<text:bookmark-end text:name="__RefHeading___weiterfuehren_eines_abgebrochenen_downloads_mit_scp_3"/><text:bookmark-end text:name="weiterfuehren_eines_abgebrochenen_downloads_mit_scp"/></text:h>
      <text:p text:style-name="Text_20_body"><text:span text:style-name="Emphasis">Siehe auch <text:a xlink:type="simple" xlink:href="https://wiki.ho2e.de/doku.php?id=linux:scp" text:style-name="Internet_20_link" text:visited-style-name="Visited_20_Internet_20_Link">scp</text:a>.</text:span></text:p>
      <table:table table:style-name="Table_Quotation1">
        <table:table-column/>
        <table:table-row>
          <table:table-cell office:value-type="string" table:style-name="Cell_Quotation1">
            <text:p text:style-name="tablealignleft"> cd /path/to/directory/of/partially_downloaded_file<text:line-break/> rsync -P -rsh=ssh userid@remotehost.com:bigdata.tgz ./bigdata.tgz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3:13</meta:creation-date>
    <dc:creator>Generated</dc:creator>
    <dc:date>2026-09-14T10::23:13</dc:date>
    <dc:language>en-US</dc:language>
    <meta:editing-cycles>1</meta:editing-cycles>
    <meta:editing-duration>PT0S</meta:editing-duration>
    <dc:title>linux:rsync</dc:title>
  </office:meta>
</office:document-meta>
</file>