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hrift"/><text:bookmark-start text:name="__RefHeading___schrift_1"/><text:bookmark-start text:name="schrift"/>Schrift<text:bookmark-end text:name="__RefHeading___schrift_1"/><text:bookmark-end text:name="schrift"/></text:h>
      <text:p text:style-name="Text_20_body">Diverse Notizen zum Thema Schrift.</text:p>
      <text:h text:style-name="Heading_20_2" text:outline-level="2"><text:bookmark-start text:name="__RefHeading___tastatur_2"/><text:bookmark-start text:name="tastatur"/>Tastatur<text:bookmark-end text:name="__RefHeading___tastatur_2"/><text:bookmark-end text:name="tastatur"/></text:h>
      <text:list text:style-name="List_20_1" text:continue-numbering="false">
        <text:list-item>
          <text:p text:style-name="List_20_1_Content_First"> Anführungszeichen unten („): <text:span text:style-name="Emphasis">AltGr-v</text:span></text:p>
        </text:list-item>
        <text:list-item>
          <text:p text:style-name="List_20_1_Content"> Anführungszeichen oben (“): <text:span text:style-name="Emphasis">AltGr-b</text:span></text:p>
        </text:list-item>
        <text:list-item>
          <text:p text:style-name="List_20_1_Content_Last"> Auslassungspunkte (…): <text:span text:style-name="Emphasis">AltGr-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2</meta:creation-date>
    <dc:creator>Generated</dc:creator>
    <dc:date>2026-09-14T09::32:52</dc:date>
    <dc:language>en-US</dc:language>
    <meta:editing-cycles>1</meta:editing-cycles>
    <meta:editing-duration>PT0S</meta:editing-duration>
    <dc:title>linux:schrift</dc:title>
  </office:meta>
</office:document-meta>
</file>