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u"/><text:bookmark-start text:name="__RefHeading___su_1"/><text:bookmark-start text:name="su"/>su<text:bookmark-end text:name="__RefHeading___su_1"/><text:bookmark-end text:name="su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Befehl als anderer User ausführen (ohne sudo)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</text:span> <text:span text:style-name="highlight_re5">-c</text:span> <text:span text:style-name="highlight_st0">"BEFEHL"</text:span> <text:span text:style-name="highlight_re5">-s</text:span> <text:span text:style-name="highlight_sy0">/</text:span>bin<text:span text:style-name="highlight_sy0">/</text:span><text:span text:style-name="highlight_kw2">bash</text:span> USER</text:p>
          </table:table-cell>
        </table:table-row>
      </table:table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sudo" text:style-name="Internet_20_link" text:visited-style-name="Visited_20_Internet_20_Link">sud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2:51</meta:creation-date>
    <dc:creator>Generated</dc:creator>
    <dc:date>2026-09-14T09::32:51</dc:date>
    <dc:language>en-US</dc:language>
    <meta:editing-cycles>1</meta:editing-cycles>
    <meta:editing-duration>PT0S</meta:editing-duration>
    <dc:title>linux:su</dc:title>
  </office:meta>
</office:document-meta>
</file>