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tar"/><text:bookmark-start text:name="__RefHeading___tar_1"/><text:bookmark-start text:name="tar"/>tar<text:bookmark-end text:name="__RefHeading___tar_1"/><text:bookmark-end text:name="tar"/></text:h>
      <text:p text:style-name="Text_20_body"><text:a xlink:type="simple" xlink:href="wp&amp;#62;tar" text:style-name="Internet_20_link" text:visited-style-name="Visited_20_Internet_20_Link">wp&gt;tar</text:a></text:p>
      <text:h text:style-name="Heading_20_2" text:outline-level="2"><text:bookmark-start text:name="__RefHeading___tar.gz_2"/><text:bookmark-start text:name="tar.gz"/>tar.gz<text:bookmark-end text:name="__RefHeading___tar.gz_2"/><text:bookmark-end text:name="tar.gz"/></text:h>
      <text:h text:style-name="Heading_20_3" text:outline-level="3"><text:bookmark-start text:name="__RefHeading___compress_3"/><text:bookmark-start text:name="compress"/>compress<text:bookmark-end text:name="__RefHeading___compress_3"/><text:bookmark-end text:name="compress"/></text:h>
      <table:table table:style-name="Table_Quotation1">
        <table:table-column/>
        <table:table-row>
          <table:table-cell office:value-type="string" table:style-name="Cell_Quotation1">
            <text:p text:style-name="tablealignleft"> tar -zcvf archive.tar.gz directory</text:p>
          </table:table-cell>
        </table:table-row>
      </table:table>
      <text:h text:style-name="Heading_20_3" text:outline-level="3"><text:bookmark-start text:name="__RefHeading___decompress_4"/><text:bookmark-start text:name="decompress"/>decompress<text:bookmark-end text:name="__RefHeading___decompress_4"/><text:bookmark-end text:name="decompress"/></text:h>
      <table:table table:style-name="Table_Quotation1">
        <table:table-column/>
        <table:table-row>
          <table:table-cell office:value-type="string" table:style-name="Cell_Quotation1">
            <text:p text:style-name="tablealignleft"> tar -zxvf archive.tar.gz</text:p>
          </table:table-cell>
        </table:table-row>
      </table:table>
      <text:h text:style-name="Heading_20_2" text:outline-level="2"><text:bookmark-start text:name="__RefHeading___tar.bz2_5"/><text:bookmark-start text:name="tar.bz2"/>tar.bz2<text:bookmark-end text:name="__RefHeading___tar.bz2_5"/><text:bookmark-end text:name="tar.bz2"/></text:h>
      <text:h text:style-name="Heading_20_3" text:outline-level="3"><text:bookmark-start text:name="__RefHeading___compress_6"/><text:bookmark-start text:name="compress1"/>compress<text:bookmark-end text:name="__RefHeading___compress_6"/><text:bookmark-end text:name="compress1"/></text:h>
      <table:table table:style-name="Table_Quotation1">
        <table:table-column/>
        <table:table-row>
          <table:table-cell office:value-type="string" table:style-name="Cell_Quotation1">
            <text:p text:style-name="tablealignleft"> tar -jcvf archive.tar.bz2 directory</text:p>
          </table:table-cell>
        </table:table-row>
      </table:table>
      <text:h text:style-name="Heading_20_3" text:outline-level="3"><text:bookmark-start text:name="__RefHeading___decompress_7"/><text:bookmark-start text:name="decompress1"/>decompress<text:bookmark-end text:name="__RefHeading___decompress_7"/><text:bookmark-end text:name="decompress1"/></text:h>
      <table:table table:style-name="Table_Quotation1">
        <table:table-column/>
        <table:table-row>
          <table:table-cell office:value-type="string" table:style-name="Cell_Quotation1">
            <text:p text:style-name="tablealignleft"> tar -jxvf archive.tar.bz2 -C /tmp/extract_here/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6:36</meta:creation-date>
    <dc:creator>Generated</dc:creator>
    <dc:date>2026-09-14T11::56:36</dc:date>
    <dc:language>en-US</dc:language>
    <meta:editing-cycles>1</meta:editing-cycles>
    <meta:editing-duration>PT0S</meta:editing-duration>
    <dc:title>linux:tar</dc:title>
  </office:meta>
</office:document-meta>
</file>