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lp"/><text:bookmark-start text:name="__RefHeading___tlp_1"/><text:bookmark-start text:name="tlp"/>tlp<text:bookmark-end text:name="__RefHeading___tlp_1"/><text:bookmark-end text:name="tlp"/></text:h>
      <text:p text:style-name="Text_20_body"><text:span text:style-name="Strong_20_Emphasis">tlp</text:span> ist ein Tool zum Schutz des Akkus bei <text:a xlink:type="simple" xlink:href="https://wiki.ho2e.de/doku.php?id=linux:thinkpad" text:style-name="Internet_20_link" text:visited-style-name="Visited_20_Internet_20_Link">Thinkpad</text:a>s und anderen ausgewählten Laptops.</text:p>
      <text:h text:style-name="Heading_20_2" text:outline-level="2"><text:bookmark-start text:name="__RefHeading___nutzung_2"/><text:bookmark-start text:name="nutzung"/>Nutzung<text:bookmark-end text:name="__RefHeading___nutzung_2"/><text:bookmark-end text:name="nutzung"/></text:h>
      <text:h text:style-name="Heading_20_3" text:outline-level="3"><text:bookmark-start text:name="__RefHeading___akku-schutz_3"/><text:bookmark-start text:name="akku-schutz"/>Akku-Schutz<text:bookmark-end text:name="__RefHeading___akku-schutz_3"/><text:bookmark-end text:name="akku-schutz"/></text:h>
      <text:p text:style-name="Text_20_body">Siehe <text:a xlink:type="simple" xlink:href="https://linrunner.de/tlp/usage/tlp.html#battery-care" text:style-name="Internet_20_link" text:visited-style-name="Visited_20_Internet_20_Link">https://linrunner.de/tlp/usage/tlp.html#battery-care</text:a></text:p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p text:style-name="Text_20_body">* <text:a xlink:type="simple" xlink:href="https://linrunner.de/tlp/" text:style-name="Internet_20_link" text:visited-style-name="Visited_20_Internet_20_Link">https://linrunner.de/tlp/</text:a> Dok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45:45</meta:creation-date>
    <dc:creator>Generated</dc:creator>
    <dc:date>2026-09-16T11::45:45</dc:date>
    <dc:language>en-US</dc:language>
    <meta:editing-cycles>1</meta:editing-cycles>
    <meta:editing-duration>PT0S</meta:editing-duration>
    <dc:title>linux:tlp</dc:title>
  </office:meta>
</office:document-meta>
</file>