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allabag"/><text:bookmark-start text:name="__RefHeading___wallabag_1"/><text:bookmark-start text:name="wallabag"/>wallabag<text:bookmark-end text:name="__RefHeading___wallabag_1"/><text:bookmark-end text:name="wallabag"/></text:h>
      <text:h text:style-name="Heading_20_2" text:outline-level="2"><text:bookmark-start text:name="__RefHeading___update_2"/><text:bookmark-start text:name="update"/>Update<text:bookmark-end text:name="__RefHeading___update_2"/><text:bookmark-end text:name="update"/></text:h>
      <text:p text:style-name="Text_20_body">In order to update your installation, download and unzip the archive into your installation folder. For example on Ubuntu/Debian:</text:p>
      <table:table table:style-name="Table_Quotation1">
        <table:table-column/>
        <table:table-row>
          <table:table-cell office:value-type="string" table:style-name="Cell_Quotation1">
            <text:p text:style-name="tablealignleft"> wget <text:a xlink:type="simple" xlink:href="http://wllbg.org/latest" text:style-name="Internet_20_link" text:visited-style-name="Visited_20_Internet_20_Link">http://wllbg.org/latest</text:a>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unzip latest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rsync -ur wallabag-version-number/* /var/www/html/wallabag/ # could be another location such as /srv/html, /usr/share/nginx/html</text:p>
          </table:table-cell>
        </table:table-row>
      </table:table>
      <text:p text:style-name="Text_20_body">After that, just access wallabag in your browser and follow the instructions to finish the update.</text:p>
      <text:p text:style-name="Text_20_body">You can verify at the bottom of the configuration page that you're running the last version.</text:p>
      <text:p text:style-name="Text_20_body">If it fails, just delete the install folder and clear the cache:</text:p>
      <table:table table:style-name="Table_Quotation1">
        <table:table-column/>
        <table:table-row>
          <table:table-cell office:value-type="string" table:style-name="Cell_Quotation1">
            <text:p text:style-name="tablealignleft"> cd /var/www/html/wallabag/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rm -r cache/* install/</text:p>
          </table:table-cell>
        </table:table-row>
      </table:table>
      <text:p text:style-name="Text_20_body">Clearing the cache is also possible in the configuration page, clicking on the link `Delete Cache.</text:p>
      <text:p text:style-name="Text_20_body">Von: <text:a xlink:type="simple" xlink:href="http://doc.wallabag.org/en/Administrator/update.html" text:style-name="Internet_20_link" text:visited-style-name="Visited_20_Internet_20_Link">http://doc.wallabag.org/en/Administrator/updat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3:48</meta:creation-date>
    <dc:creator>Generated</dc:creator>
    <dc:date>2026-09-14T08::43:48</dc:date>
    <dc:language>en-US</dc:language>
    <meta:editing-cycles>1</meta:editing-cycles>
    <meta:editing-duration>PT0S</meta:editing-duration>
    <dc:title>linux:wallabag</dc:title>
  </office:meta>
</office:document-meta>
</file>