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youtube"/><text:bookmark-start text:name="__RefHeading___youtube_1"/><text:bookmark-start text:name="youtube"/>Youtube<text:bookmark-end text:name="__RefHeading___youtube_1"/><text:bookmark-end text:name="youtube"/></text:h>
      <text:h text:style-name="Heading_20_2" text:outline-level="2"><text:bookmark-start text:name="__RefHeading___tips_2"/><text:bookmark-start text:name="tips"/>Tips<text:bookmark-end text:name="__RefHeading___tips_2"/><text:bookmark-end text:name="tips"/></text:h>
      <text:h text:style-name="Heading_20_3" text:outline-level="3"><text:bookmark-start text:name="__RefHeading___eine_bestimmte_stelle_eines_youtube-videos_verlinken_3"/><text:bookmark-start text:name="eine_bestimmte_stelle_eines_youtube-videos_verlinken"/>Eine bestimmte Stelle eines Youtube-Videos verlinken<text:bookmark-end text:name="__RefHeading___eine_bestimmte_stelle_eines_youtube-videos_verlinken_3"/><text:bookmark-end text:name="eine_bestimmte_stelle_eines_youtube-videos_verlinken"/></text:h>
      <text:p text:style-name="Text_20_body">Man hängt an die URL des Videos einfach </text:p>
      <table:table table:style-name="Table_Quotation1">
        <table:table-column/>
        <table:table-row>
          <table:table-cell office:value-type="string" table:style-name="Cell_Quotation1">
            <text:p text:style-name="tablealignleft"> #t=$MINUTENm$SEKUNDENs </text:p>
          </table:table-cell>
        </table:table-row>
      </table:table>
      <text:p text:style-name="Text_20_body">an.</text:p>
      <text:p text:style-name="Text_20_body">Beispiel: <text:a xlink:type="simple" xlink:href="https://www.youtube.com/watch?v=YW5ARg-dEjE#t=33m40s" text:style-name="Internet_20_link" text:visited-style-name="Visited_20_Internet_20_Link">https://www.youtube.com/watch?v=YW5ARg-dEjE#t=33m40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24</meta:creation-date>
    <dc:creator>Generated</dc:creator>
    <dc:date>2026-09-14T08::38:24</dc:date>
    <dc:language>en-US</dc:language>
    <meta:editing-cycles>1</meta:editing-cycles>
    <meta:editing-duration>PT0S</meta:editing-duration>
    <dc:title>linux:youtube</dc:title>
  </office:meta>
</office:document-meta>
</file>