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auberginen-brotaufstrich"/><text:bookmark-start text:name="__RefHeading___auberginen-brotaufstrich_1"/><text:bookmark-start text:name="auberginen-brotaufstrich"/>Auberginen-Brotaufstrich<text:bookmark-end text:name="__RefHeading___auberginen-brotaufstrich_1"/><text:bookmark-end text:name="auberginen-brot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 Auberginen</text:p>
        </text:list-item>
        <text:list-item>
          <text:p text:style-name="List_20_1_Content"> 8 Cocktailtomaten</text:p>
        </text:list-item>
        <text:list-item>
          <text:p text:style-name="List_20_1_Content"> 100 g Tomatenmark</text:p>
        </text:list-item>
        <text:list-item>
          <text:p text:style-name="List_20_1_Content"> 3 Knoblauchzehen</text:p>
        </text:list-item>
        <text:list-item>
          <text:p text:style-name="List_20_1_Content"> 4 EL Leinsamen</text:p>
        </text:list-item>
        <text:list-item>
          <text:p text:style-name="List_20_1_Content"> 2 TL Zitronensaft</text:p>
        </text:list-item>
        <text:list-item>
          <text:p text:style-name="List_20_1_Content"> 2 EL Paprikapulver</text:p>
        </text:list-item>
        <text:list-item>
          <text:p text:style-name="List_20_1_Content"> 1 EL Kräutermischung</text:p>
        </text:list-item>
        <text:list-item>
          <text:p text:style-name="List_20_1_Content"> Salz</text:p>
        </text:list-item>
        <text:list-item>
          <text:p text:style-name="List_20_1_Content_Last">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en Backofen auf 180°C vorheizen</text:p>
        </text:list-item>
        <text:list-item>
          <text:p text:style-name="Numbering_20_1_Content"> Die Auberginen waschen und mit einer Gabel die Haut mehrmals einstechen. Auf ein Backblech geben und circa 45 Minuten backen lassen</text:p>
        </text:list-item>
        <text:list-item>
          <text:p text:style-name="Numbering_20_1_Content"> Sobald die Auberginen fertig sind, diese aus dem Ofen nehmen und 5 Minuten abkühlen lassen. Die Haut der Auberginen abziehen</text:p>
        </text:list-item>
        <text:list-item>
          <text:p text:style-name="Numbering_20_1_Content_Last"> Die Auberginen gemeinsam mit den restlichen Zutaten in eine Schüssel geben. Mit einem Pürierstab ordentlich pürieren, bis eine sämige Masse draus entsteh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5:56</meta:creation-date>
    <dc:creator>Generated</dc:creator>
    <dc:date>2026-09-14T12::55:56</dc:date>
    <dc:language>en-US</dc:language>
    <meta:editing-cycles>1</meta:editing-cycles>
    <meta:editing-duration>PT0S</meta:editing-duration>
    <dc:title>rezepte:aufstriche:auberginen-brotaufstrich</dc:title>
  </office:meta>
</office:document-meta>
</file>