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basis_sonnenblumenkern-aufstrich"/><text:bookmark-start text:name="__RefHeading___basis_sonnenblumenkern-aufstrich_1"/><text:bookmark-start text:name="basis_sonnenblumenkern-aufstrich"/>Basis Sonnenblumenkern-Aufstrich<text:bookmark-end text:name="__RefHeading___basis_sonnenblumenkern-aufstrich_1"/><text:bookmark-end text:name="basis_sonnenblumenkern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 EL Sonnenblumenkerne</text:p>
        </text:list-item>
        <text:list-item>
          <text:p text:style-name="List_20_1_Content"> 2 EL Öl (Sorte je nach Geschmack)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onnenblumenkerne über Nacht einweichen</text:p>
        </text:list-item>
        <text:list-item>
          <text:p text:style-name="Numbering_20_1_Content"> Kerne in einer Pfanne oder im Ofen auf niedriger Hitze rösten</text:p>
        </text:list-item>
        <text:list-item>
          <text:p text:style-name="Numbering_20_1_Content"> Geröstete Sonnenblumenkerne mixen, bis so etwas wie ein fester Brei entsteht. Das kann einige Minuten dauern</text:p>
        </text:list-item>
        <text:list-item>
          <text:p text:style-name="Numbering_20_1_Content"> Wichtig: Am Rand klebende Masse immer wieder nach unten schieben</text:p>
        </text:list-item>
        <text:list-item>
          <text:p text:style-name="Numbering_20_1_Content"> Öl (wer es neutral will sollte Sonnenblumenöl verwendet) und Salz je nach Belieben hinzufügen und noch einmal mixen</text:p>
        </text:list-item>
        <text:list-item>
          <text:p text:style-name="Numbering_20_1_Content_Last"> Am Ende sollte nach einigem Mixen eine streichfähige Masse entsteh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1:01</meta:creation-date>
    <dc:creator>Generated</dc:creator>
    <dc:date>2026-09-14T12::01:01</dc:date>
    <dc:language>en-US</dc:language>
    <meta:editing-cycles>1</meta:editing-cycles>
    <meta:editing-duration>PT0S</meta:editing-duration>
    <dc:title>rezepte:aufstriche:basis_sonnenblumenkern-aufstrich</dc:title>
  </office:meta>
</office:document-meta>
</file>