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hummus"/><text:bookmark-start text:name="__RefHeading___hummus_1"/><text:bookmark-start text:name="hummus"/>Hummus<text:bookmark-end text:name="__RefHeading___hummus_1"/><text:bookmark-end text:name="hummu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p text:style-name="Text_20_body">1/2 Dose Kichererbsen, 400 g, Abtropfgewicht 250 g
1 Knoblauchzehe
1 TL Olivenöl
1 1/2 TL Zitronensaft, frisch gepresst
2 TL Sesampaste (Tahin), gute Qualität
1/2 TL Salz
1/2 TL Kreuzkümmel (Cumin)
1/2 TL Paprikapulver, edelsüß
1/2 TL Paprikapulver, rosenscharf </text:p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Kichererbsen abtropfen lassen
Alle Zutaten pürieren</text:p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chefkoch.de/rezepte/1574081264949444/Merceiles-Hummus-auf-tuerkische-Art.html?portionen=2" text:style-name="Internet_20_link" text:visited-style-name="Visited_20_Internet_20_Link">https://www.chefkoch.de/rezepte/1574081264949444/Merceiles-Hummus-auf-tuerkische-Art.html?portionen=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0:36</meta:creation-date>
    <dc:creator>Generated</dc:creator>
    <dc:date>2026-09-14T13::00:36</dc:date>
    <dc:language>en-US</dc:language>
    <meta:editing-cycles>1</meta:editing-cycles>
    <meta:editing-duration>PT0S</meta:editing-duration>
    <dc:title>rezepte:aufstriche:hummus</dc:title>
  </office:meta>
</office:document-meta>
</file>