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aufstriche:kichererbsenaufstrich"/><text:bookmark-start text:name="__RefHeading___kichererbsenaufstrich_1"/><text:bookmark-start text:name="kichererbsenaufstrich"/>Kichererbsenaufstrich<text:bookmark-end text:name="__RefHeading___kichererbsenaufstrich_1"/><text:bookmark-end text:name="kichererbsenaufstrich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3 Portionen</text:span></text:p>
      <text:list text:style-name="List_20_1" text:continue-numbering="false">
        <text:list-item>
          <text:p text:style-name="List_20_1_Content_First"> 1/2 Dose Kichererbsen (240 g)</text:p>
        </text:list-item>
        <text:list-item>
          <text:p text:style-name="List_20_1_Content"> 2 EL Olivenöl</text:p>
        </text:list-item>
        <text:list-item>
          <text:p text:style-name="List_20_1_Content"> 1 EL Zitronensaft</text:p>
        </text:list-item>
        <text:list-item>
          <text:p text:style-name="List_20_1_Content"> 1 EL Wasser</text:p>
        </text:list-item>
        <text:list-item>
          <text:p text:style-name="List_20_1_Content"> 1/4 TL Kreuzkümmel</text:p>
        </text:list-item>
        <text:list-item>
          <text:p text:style-name="List_20_1_Content"> 1/2 TL Gewürzpaste (Harissa)</text:p>
        </text:list-item>
        <text:list-item>
          <text:p text:style-name="List_20_1_Content"> 1/2 EL Petersilie, gehackte</text:p>
        </text:list-item>
        <text:list-item>
          <text:p text:style-name="List_20_1_Content_Last"> n. B. Salz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Kichererbsen abtropfen lassen</text:p>
        </text:list-item>
        <text:list-item>
          <text:p text:style-name="Numbering_20_1_Content"> Mit dem Olivenöl, dem Zitronensaft und dem Wasser in eine Schüssel geben und pürieren</text:p>
        </text:list-item>
        <text:list-item>
          <text:p text:style-name="Numbering_20_1_Content_Last"> Kreuzkümmel, Harissa, frisch gehackte Petersilie und etwas Salz hinzufügen und gut verrühr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3:13</meta:creation-date>
    <dc:creator>Generated</dc:creator>
    <dc:date>2026-09-14T12::53:13</dc:date>
    <dc:language>en-US</dc:language>
    <meta:editing-cycles>1</meta:editing-cycles>
    <meta:editing-duration>PT0S</meta:editing-duration>
    <dc:title>rezepte:aufstriche:kichererbsenaufstrich</dc:title>
  </office:meta>
</office:document-meta>
</file>