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kuerbis-hummus"/><text:bookmark-start text:name="__RefHeading___kuerbis-hummus-aufstrich_1"/><text:bookmark-start text:name="kuerbis-hummus-aufstrich"/>Kürbis-Hummus-Aufstrich<text:bookmark-end text:name="__RefHeading___kuerbis-hummus-aufstrich_1"/><text:bookmark-end text:name="kuerbis-hummus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Glas Kichererbsen</text:p>
        </text:list-item>
        <text:list-item>
          <text:p text:style-name="List_20_1_Content_Last"> 250 g Hokkaido-Kürbis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eim Hokkaido-Kürbis die Kerne entfernen und in kleine Stücke schneiden</text:p>
        </text:list-item>
        <text:list-item>
          <text:p text:style-name="Numbering_20_1_Content"> In Wasser kochen, bis sie weich sind und etwas abkühlen lassen</text:p>
        </text:list-item>
        <text:list-item>
          <text:p text:style-name="Numbering_20_1_Content"> Kichererbsen abtropfen und mit den Hokkaidostücken in eine Schüssel geben</text:p>
        </text:list-item>
        <text:list-item>
          <text:p text:style-name="Numbering_20_1_Content"> Alles pürieren</text:p>
        </text:list-item>
        <text:list-item>
          <text:p text:style-name="Numbering_20_1_Content_Last"> Ggf. mit Knoblauch und etwas Olivenöl verfein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35</meta:creation-date>
    <dc:creator>Generated</dc:creator>
    <dc:date>2026-09-14T12::00:35</dc:date>
    <dc:language>en-US</dc:language>
    <meta:editing-cycles>1</meta:editing-cycles>
    <meta:editing-duration>PT0S</meta:editing-duration>
    <dc:title>rezepte:aufstriche:kuerbis-hummus</dc:title>
  </office:meta>
</office:document-meta>
</file>