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r_zucchiniaufstrich"/><text:bookmark-start text:name="__RefHeading___veganer_zucchiniaufstrich_1"/><text:bookmark-start text:name="veganer_zucchiniaufstrich"/>Veganer Zucchiniaufstrich<text:bookmark-end text:name="__RefHeading___veganer_zucchiniaufstrich_1"/><text:bookmark-end text:name="veganer_zucchini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50 g Zucchini</text:p>
        </text:list-item>
        <text:list-item>
          <text:p text:style-name="List_20_1_Content"> 1 TL 	Olivenöl</text:p>
        </text:list-item>
        <text:list-item>
          <text:p text:style-name="List_20_1_Content"> 1/2 TL Kapern</text:p>
        </text:list-item>
        <text:list-item>
          <text:p text:style-name="List_20_1_Content"> 1 Spritzer Zitronensaft</text:p>
        </text:list-item>
        <text:list-item>
          <text:p text:style-name="List_20_1_Content"> einige Stiele Schnittlauch</text:p>
        </text:list-item>
        <text:list-item>
          <text:p text:style-name="List_20_1_Content_Last"> etwas Salz und Pfeff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ucchini grob raspeln und mit dem Olivenöl in der Pfanne anbraten, bis alles leicht gebräunt ist</text:p>
        </text:list-item>
        <text:list-item>
          <text:p text:style-name="Numbering_20_1_Content"> Mit Salz und Pfeffer würzen und abkühlen lassen</text:p>
        </text:list-item>
        <text:list-item>
          <text:p text:style-name="Numbering_20_1_Content"> Die Kapern hacken und zusammen mit dem Zitronensaft und geschnittenem Schnittlauch zu den Zucchini geben</text:p>
        </text:list-item>
        <text:list-item>
          <text:p text:style-name="Numbering_20_1_Content_Last"> Alles gut verrühren und nochmals abschme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46</meta:creation-date>
    <dc:creator>Generated</dc:creator>
    <dc:date>2026-09-14T12::56:46</dc:date>
    <dc:language>en-US</dc:language>
    <meta:editing-cycles>1</meta:editing-cycles>
    <meta:editing-duration>PT0S</meta:editing-duration>
    <dc:title>rezepte:aufstriche:veganer_zucchiniaufstrich</dc:title>
  </office:meta>
</office:document-meta>
</file>