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64ab65ae06ae217aa691ebae5ecb4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veganes_mett"/><text:bookmark-start text:name="__RefHeading___veganes_mett_1"/><text:bookmark-start text:name="veganes_mett"/>Veganes Mett<text:bookmark-end text:name="__RefHeading___veganes_mett_1"/><text:bookmark-end text:name="veganes_mett"/></text:h>
      <text:p text:style-name="Text_20_body"><draw:frame draw:style-name="media" draw:name="Direkt nach der Verarbeitung (zusätzlich mit Knoblauch und süßem Paprikapulver) Legend" text:anchor-type="as-char" draw:z-index="0" svg:width="10.583333333333cm"><draw:text-box><text:p text:style-name="legendcenter"><draw:frame draw:style-name="media" draw:name="Direkt nach der Verarbeitung (zusätzlich mit Knoblauch und süßem Paprikapulver)" text:anchor-type="as-char" draw:z-index="0" svg:width="10.583333333333cm" svg:height="7.9375cm"><draw:image xlink:href="Pictures/f64ab65ae06ae217aa691ebae5ecb429.jpg" xlink:type="simple" xlink:show="embed" xlink:actuate="onLoad"/></draw:frame>Direkt nach der Verarbeitung (zusätzlich mit Knoblauch und süßem Paprikapulver)</text:p></draw:text-box></draw:frame>
<text:span text:style-name="Emphasis">Direkt nach der Verarbeitung (zusätzlich mit Knoblauch und süßem Paprikapulver).</text:span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0g Reiswaffeln</text:p>
        </text:list-item>
        <text:list-item>
          <text:p text:style-name="List_20_1_Content"> 1 Zwiebel</text:p>
        </text:list-item>
        <text:list-item>
          <text:p text:style-name="List_20_1_Content"> 40g Tomatenmark</text:p>
        </text:list-item>
        <text:list-item>
          <text:p text:style-name="List_20_1_Content"> Salz</text:p>
        </text:list-item>
        <text:list-item>
          <text:p text:style-name="List_20_1_Content_Last">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Reiswaffeln zerbröseln und 300-350ml Wasser hinzufügen und gut mischen</text:p>
        </text:list-item>
        <text:list-item>
          <text:p text:style-name="Numbering_20_1_Content"> Zwiebel kleinhacken und dazugeben</text:p>
        </text:list-item>
        <text:list-item>
          <text:p text:style-name="Numbering_20_1_Content"> 40g Tomatenmark dazugeben</text:p>
        </text:list-item>
        <text:list-item>
          <text:p text:style-name="Numbering_20_1_Content"> Salzen und Pfeffern</text:p>
        </text:list-item>
        <text:list-item>
          <text:p text:style-name="Numbering_20_1_Content"> Nochmal gut kneten</text:p>
        </text:list-item>
        <text:list-item>
          <text:p text:style-name="Numbering_20_1_Content_Last"> Im Kühlschrank mehrere Stunden zie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49</meta:creation-date>
    <dc:creator>Generated</dc:creator>
    <dc:date>2026-09-14T12::00:49</dc:date>
    <dc:language>en-US</dc:language>
    <meta:editing-cycles>1</meta:editing-cycles>
    <meta:editing-duration>PT0S</meta:editing-duration>
    <dc:title>rezepte:aufstriche:veganes_mett</dc:title>
  </office:meta>
</office:document-meta>
</file>