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einfacher_nusskuchen"/><text:bookmark-start text:name="__RefHeading___einfacher_nusskuchen_1"/><text:bookmark-start text:name="einfacher_nusskuchen"/>Einfacher Nusskuchen<text:bookmark-end text:name="__RefHeading___einfacher_nusskuchen_1"/><text:bookmark-end text:name="einfacher_nuss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1 Gugelhupfform.</text:span></text:p>
      <text:list text:style-name="List_20_1" text:continue-numbering="false">
        <text:list-item>
          <text:p text:style-name="List_20_1_Content_First"> 300 g helles Mehl</text:p>
        </text:list-item>
        <text:list-item>
          <text:p text:style-name="List_20_1_Content"> 300 g gemahlene Haselnüsse nach Wahl</text:p>
        </text:list-item>
        <text:list-item>
          <text:p text:style-name="List_20_1_Content"> 250 g Zucker</text:p>
        </text:list-item>
        <text:list-item>
          <text:p text:style-name="List_20_1_Content"> 300 ml Pflanzenmilch</text:p>
        </text:list-item>
        <text:list-item>
          <text:p text:style-name="List_20_1_Content"> 1 Packung Backpulver</text:p>
        </text:list-item>
        <text:list-item>
          <text:p text:style-name="List_20_1_Content_Last"> Schokolade zum Überziehen des Kuchens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Ofen auf 180 Grad Umluft (195 Grad Ober- und Unterhitze) vorheizen</text:p>
        </text:list-item>
        <text:list-item>
          <text:p text:style-name="Numbering_20_1_Content"> Alle Zutaten der Reihe nach miteinander vermischen (den Teig am besten nur sehr kurz vermischen, denn veganer Teig wird durch langes Umrühren etwas gummiartig)</text:p>
        </text:list-item>
        <text:list-item>
          <text:p text:style-name="Numbering_20_1_Content"> Den Teig in eine gefettete Kuchenform füllen</text:p>
        </text:list-item>
        <text:list-item>
          <text:p text:style-name="Numbering_20_1_Content"> Den Kuchen bei oben genannten Temperaturen für 45 Minuten backen</text:p>
        </text:list-item>
        <text:list-item>
          <text:p text:style-name="Numbering_20_1_Content"> Den Kuchen in der Form abkühlen lassen</text:p>
        </text:list-item>
        <text:list-item>
          <text:p text:style-name="Numbering_20_1_Content_Last"> Mit geschmolzenem Schokoüberzug übergieß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3:12</meta:creation-date>
    <dc:creator>Generated</dc:creator>
    <dc:date>2026-09-14T12::53:12</dc:date>
    <dc:language>en-US</dc:language>
    <meta:editing-cycles>1</meta:editing-cycles>
    <meta:editing-duration>PT0S</meta:editing-duration>
    <dc:title>rezepte:backen:einfacher_nusskuchen</dc:title>
  </office:meta>
</office:document-meta>
</file>