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laetterteigtaschen_mit_schafskaese"/><text:bookmark-start text:name="__RefHeading___blaetterteigtaschen_mit_schafskaese_1"/><text:bookmark-start text:name="blaetterteigtaschen_mit_schafskaese"/>Blätterteigtaschen mit Schafskäse<text:bookmark-end text:name="__RefHeading___blaetterteigtaschen_mit_schafskaese_1"/><text:bookmark-end text:name="blaetterteigtaschen_mit_schafskae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ortionen.</text:p>
      <text:list text:style-name="List_20_1" text:continue-numbering="false">
        <text:list-item>
          <text:p text:style-name="List_20_1_Content_First"> 4Scheiben Blätterteig</text:p>
        </text:list-item>
        <text:list-item>
          <text:p text:style-name="List_20_1_Content"> etwas Petersilie</text:p>
        </text:list-item>
        <text:list-item>
          <text:p text:style-name="List_20_1_Content"> 150g Schafskäse</text:p>
        </text:list-item>
        <text:list-item>
          <text:p text:style-name="List_20_1_Content"> 2 kleine Eier</text:p>
        </text:list-item>
        <text:list-item>
          <text:p text:style-name="List_20_1_Content"> 1TL Paprikapulver (edelsüß)</text:p>
        </text:list-item>
        <text:list-item>
          <text:p text:style-name="List_20_1_Content_Last"> etwas schwarzer Pfeffer f.a.d.M.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Teigplatten aus der Packung nehmen, trennen und zum Auftauen auf ein Brett legen. </text:p>
        </text:list-item>
        <text:list-item>
          <text:p text:style-name="Numbering_20_1_Content"> Die Petersilie hacken und den Schafkäse in einer Schüssel zerkrümeln. </text:p>
        </text:list-item>
        <text:list-item>
          <text:p text:style-name="Numbering_20_1_Content"> Den Backofen auf 200 Grad vorheizen.</text:p>
        </text:list-item>
        <text:list-item>
          <text:p text:style-name="Numbering_20_1_Content"> Das Ei aufschlagen und in einer Schüssel verquirlen. </text:p>
        </text:list-item>
        <text:list-item>
          <text:p text:style-name="Numbering_20_1_Content"> Vom Ei den größeren Teil zum Schafkäse geben, einen kleinen Rest zum Bestreichen der fertigen Teigtaschen zurückbehalten. </text:p>
        </text:list-item>
        <text:list-item>
          <text:p text:style-name="Numbering_20_1_Content"> Den Schafkäse mit dem Ei, der Petersilie, dem Paprikapulver und einer kräftigen Prise Pfeffer gut vermischen.</text:p>
        </text:list-item>
        <text:list-item>
          <text:p text:style-name="Numbering_20_1_Content"> Die Teigplatten der Breite nach so ausrollen, dass sie annähernd quadratisch sind. </text:p>
        </text:list-item>
        <text:list-item>
          <text:p text:style-name="Numbering_20_1_Content"> In die Mitte jeweils die Hälfte der Käsemasse setzen. </text:p>
        </text:list-item>
        <text:list-item>
          <text:p text:style-name="Numbering_20_1_Content"> Den Teig diagonal übereinanderklappen, so dass dreieckige Taschen entstehen. </text:p>
        </text:list-item>
        <text:list-item>
          <text:p text:style-name="Numbering_20_1_Content"> Die Ränder festdrücken und mit einer Gabel an den Nahtstellen einkerben.</text:p>
        </text:list-item>
        <text:list-item>
          <text:p text:style-name="Numbering_20_1_Content"> Mit einem Pinsel das restliche Ei auftragen. </text:p>
        </text:list-item>
        <text:list-item>
          <text:p text:style-name="Numbering_20_1_Content"> Die Taschen bei 200 Grad auf der mittleren Schiene etwa 15 Minuten lang backen. </text:p>
        </text:list-item>
        <text:list-item>
          <text:p text:style-name="Numbering_20_1_Content_Last"> Sie sollen goldbraun und knusprig sei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3</meta:creation-date>
    <dc:creator>Generated</dc:creator>
    <dc:date>2026-09-14T12::00:43</dc:date>
    <dc:language>en-US</dc:language>
    <meta:editing-cycles>1</meta:editing-cycles>
    <meta:editing-duration>PT0S</meta:editing-duration>
    <dc:title>rezepte:blaetterteigtaschen_mit_schafskaese</dc:title>
  </office:meta>
</office:document-meta>
</file>