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35fba0917d60827543e166a4f74401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chilidip"/><text:bookmark-start text:name="__RefHeading___chilidip_1"/><text:bookmark-start text:name="chilidip"/>Chilidip<text:bookmark-end text:name="__RefHeading___chilidip_1"/><text:bookmark-end text:name="chilidip"/></text:h>
      <text:p text:style-name="Text_20_body"><draw:frame draw:style-name="media" draw:name="0" text:anchor-type="as-char" draw:z-index="0" svg:width="10.583333333333cm" svg:height="7.3204572803851cm"><draw:image xlink:href="Pictures/735fba0917d60827543e166a4f744017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 rote Chilischoten</text:p>
        </text:list-item>
        <text:list-item>
          <text:p text:style-name="List_20_1_Content"> 2 Knoblauchzehen</text:p>
        </text:list-item>
        <text:list-item>
          <text:p text:style-name="List_20_1_Content"> 1 Stück frischer Ingwer (etwa 2 cm)</text:p>
        </text:list-item>
        <text:list-item>
          <text:p text:style-name="List_20_1_Content"> 6 EL helle Sojasauce</text:p>
        </text:list-item>
        <text:list-item>
          <text:p text:style-name="List_20_1_Content"> 2 EL Reisessig oder Limettensaft</text:p>
        </text:list-item>
        <text:list-item>
          <text:p text:style-name="List_20_1_Content_Last"> 1 TL flüssiger Honig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Chilis waschen und die Stiele abschneiden. Schoten samt Kernen fein hacken. </text:p>
        </text:list-item>
        <text:list-item>
          <text:p text:style-name="Numbering_20_1_Content"> Knoblauch und Ingwer schälen und ebenfalls fein hacken. </text:p>
        </text:list-item>
        <text:list-item>
          <text:p text:style-name="Numbering_20_1_Content"> Sojasauce mit Essig oder Limettensaft und Honig verrühren. </text:p>
        </text:list-item>
        <text:list-item>
          <text:p text:style-name="Numbering_20_1_Content_Last"> Gehackte Zutaten untermisch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5:46</meta:creation-date>
    <dc:creator>Generated</dc:creator>
    <dc:date>2026-09-14T10::25:46</dc:date>
    <dc:language>en-US</dc:language>
    <meta:editing-cycles>1</meta:editing-cycles>
    <meta:editing-duration>PT0S</meta:editing-duration>
    <dc:title>rezepte:chilidip</dc:title>
  </office:meta>
</office:document-meta>
</file>