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kaiserschmarrn_vegan"/><text:bookmark-start text:name="__RefHeading___kaiserschmarrn_vegan_1"/><text:bookmark-start text:name="kaiserschmarrn_vegan"/>Kaiserschmarrn vegan<text:bookmark-end text:name="__RefHeading___kaiserschmarrn_vegan_1"/><text:bookmark-end text:name="kaiserschmarrn_vega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ersonen</text:p>
      <text:list text:style-name="List_20_1" text:continue-numbering="false">
        <text:list-item>
          <text:p text:style-name="List_20_1_Content_First"> 2 Becher Dinkelvollkornmehl</text:p>
        </text:list-item>
        <text:list-item>
          <text:p text:style-name="List_20_1_Content"> 3 TL Backpulver</text:p>
        </text:list-item>
        <text:list-item>
          <text:p text:style-name="List_20_1_Content"> 1,5 EL Vollrohrzucker oder Xylit</text:p>
        </text:list-item>
        <text:list-item>
          <text:p text:style-name="List_20_1_Content"> 1 Prise Salz</text:p>
        </text:list-item>
        <text:list-item>
          <text:p text:style-name="List_20_1_Content"> ¼ TL Vanille oder 1 Packung Vanillezucker</text:p>
        </text:list-item>
        <text:list-item>
          <text:p text:style-name="List_20_1_Content"> 2 Becher pflanzliche Milch</text:p>
        </text:list-item>
        <text:list-item>
          <text:p text:style-name="List_20_1_Content"> Kokosöl für die Pfanne</text:p>
        </text:list-item>
        <text:list-item>
          <text:p text:style-name="List_20_1_Content_Last"> optional: Rosinen, Xylit-Staubzucker, Kompot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 trockenen Zutaten in einer Schüssel mischen und die Milch zugeben. </text:p>
        </text:list-item>
        <text:list-item>
          <text:p text:style-name="Numbering_20_1_Content"> Zu einem glatten Teig rühren.</text:p>
        </text:list-item>
        <text:list-item>
          <text:p text:style-name="Numbering_20_1_Content"> Eine große Pfanne mit etwas Kokosöl heiss werden und ½ des Teiges hineinlaufen lassen, ev. mit Rosinen bestreuen. </text:p>
        </text:list-item>
        <text:list-item>
          <text:p text:style-name="Numbering_20_1_Content"> Nach einigen Minuten wenden, kurz weiterbraten und dann den Teig mit zwei Gabeln zerreißen. </text:p>
        </text:list-item>
        <text:list-item>
          <text:p text:style-name="Numbering_20_1_Content"> Mit dem weiteren Teig wiederholen.</text:p>
        </text:list-item>
        <text:list-item>
          <text:p text:style-name="Numbering_20_1_Content_Last"> Mit Staubzucker bestreut und frischen Beeren oder Kompott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30</meta:creation-date>
    <dc:creator>Generated</dc:creator>
    <dc:date>2026-09-14T12::52:30</dc:date>
    <dc:language>en-US</dc:language>
    <meta:editing-cycles>1</meta:editing-cycles>
    <meta:editing-duration>PT0S</meta:editing-duration>
    <dc:title>rezepte:dessert:kaiserschmarrn_vegan</dc:title>
  </office:meta>
</office:document-meta>
</file>