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fruehlingsgratin"/><text:bookmark-start text:name="__RefHeading___fruehlingsgratin_1"/><text:bookmark-start text:name="fruehlingsgratin"/>Frühlingsgratin<text:bookmark-end text:name="__RefHeading___fruehlingsgratin_1"/><text:bookmark-end text:name="fruehlingsgrati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2-3 Portionen</text:p>
      <text:list text:style-name="List_20_1" text:continue-numbering="false">
        <text:list-item>
          <text:p text:style-name="List_20_1_Content_First"> 500 g gemischtes Gemüse, z. B. Kohlrabi, Möhren, Brokkoli, Blumenkohl, grüner und weißer Spargel</text:p>
        </text:list-item>
        <text:list-item>
          <text:p text:style-name="List_20_1_Content"> 500 ml Wasser</text:p>
        </text:list-item>
        <text:list-item>
          <text:p text:style-name="List_20_1_Content"> 1/2 TL Salz</text:p>
        </text:list-item>
        <text:list-item>
          <text:p text:style-name="List_20_1_Content"> 1 Knoblauchzehe</text:p>
        </text:list-item>
        <text:list-item>
          <text:p text:style-name="List_20_1_Content"> 100 g Schlagsahne</text:p>
        </text:list-item>
        <text:list-item>
          <text:p text:style-name="List_20_1_Content"> 1 Ei (Größe M)</text:p>
        </text:list-item>
        <text:list-item>
          <text:p text:style-name="List_20_1_Content"> Salz, frisch gemahlener Pfeffer</text:p>
        </text:list-item>
        <text:list-item>
          <text:p text:style-name="List_20_1_Content"> geriebene Muskatnuss</text:p>
        </text:list-item>
        <text:list-item>
          <text:p text:style-name="List_20_1_Content"> 50 g geriebener Emmentaler-Käse</text:p>
        </text:list-item>
        <text:list-item>
          <text:p text:style-name="List_20_1_Content_Last"> 25 g geriebener Parmesan-Käs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en Backofen vorheizen. </text:p>
        </text:list-item>
        <text:list-item>
          <text:p text:style-name="Numbering_20_1_Content"> Kohlrabi und Möhren putzen, schälen, abspülen. Kleine Kohlrabiblätter zur Seite legen. Kohlrabi in Scheiben, Möhren in Stücke schneiden. </text:p>
        </text:list-item>
        <text:list-item>
          <text:p text:style-name="Numbering_20_1_Content"> Brokkoli und Blumenkohl putzen und in kleine Röschen teilen. </text:p>
        </text:list-item>
        <text:list-item>
          <text:p text:style-name="Numbering_20_1_Content"> Spargel schälen und untere Enden abschneiden (grünen Spargel nur im unteren Drittel schälen). Spargel in Stücke schneiden.</text:p>
        </text:list-item>
        <text:list-item>
          <text:p text:style-name="Numbering_20_1_Content"> Gemüse 2–3 Minuten in Salzwasser kochen, auf ein Küchensieb geben, abtropfen lassen. Das Gemüse in eine große Auflaufform (gefettet) schichten.</text:p>
        </text:list-item>
        <text:list-item>
          <text:p text:style-name="Numbering_20_1_Content"> Knoblauch abziehen, durch eine Knoblauchpresse drücken oder fein hacken.</text:p>
        </text:list-item>
        <text:list-item>
          <text:p text:style-name="Numbering_20_1_Content"> Sahne, Eier und Knoblauch in einer Schüssel mit einem Schneebesen verquirlen, mit Salz, Pfeffer und Muskatnuss abschmecken. </text:p>
        </text:list-item>
        <text:list-item>
          <text:p text:style-name="Numbering_20_1_Content"> Eiersahne über das Gemüse gießen. Emmentaler und Parmesan darüberstreuen.</text:p>
        </text:list-item>
        <text:list-item>
          <text:p text:style-name="Numbering_20_1_Content"> Das Gratin auf dem Rost in den vorgeheizten Backofen schieben: </text:p>
          <text:list text:style-name="List_20_1">
            <text:list-item>
              <text:p text:style-name="List_20_1_Content"> Ober-/Unterhitze: etwa 180 °C</text:p>
            </text:list-item>
            <text:list-item>
              <text:p text:style-name="List_20_1_Content"> Heißluft: etwa 160 °C</text:p>
            </text:list-item>
            <text:list-item>
              <text:p text:style-name="List_20_1_Content">  Garzeit: 20–30 Minuten.</text:p>
            </text:list-item>
          </text:list>
        </text:list-item>
        <text:list-item>
          <text:p text:style-name="Numbering_20_1_Content_Last"> Kohlrabiblättchen auf einem Brett fein hacken. Gratin damit bestreu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1:41</meta:creation-date>
    <dc:creator>Generated</dc:creator>
    <dc:date>2026-09-14T12::51:41</dc:date>
    <dc:language>en-US</dc:language>
    <meta:editing-cycles>1</meta:editing-cycles>
    <meta:editing-duration>PT0S</meta:editing-duration>
    <dc:title>rezepte:fruehlingsgratin</dc:title>
  </office:meta>
</office:document-meta>
</file>