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gebratener_chicoree"/><text:bookmark-start text:name="__RefHeading___gebratener_chicoree_1"/><text:bookmark-start text:name="gebratener_chicoree"/>Gebratener Chicoree<text:bookmark-end text:name="__RefHeading___gebratener_chicoree_1"/><text:bookmark-end text:name="gebratener_chicore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2 Personen.</text:span></text:p>
      <text:list text:style-name="List_20_1" text:continue-numbering="false">
        <text:list-item>
          <text:p text:style-name="List_20_1_Content_First"> 2 große oder 3 kleine Chicorees</text:p>
        </text:list-item>
        <text:list-item>
          <text:p text:style-name="List_20_1_Content"> 1 Knoblauchzehe</text:p>
        </text:list-item>
        <text:list-item>
          <text:p text:style-name="List_20_1_Content"> 2-3 EL Olivenöl</text:p>
        </text:list-item>
        <text:list-item>
          <text:p text:style-name="List_20_1_Content"> Agavendicksaft o.ä.</text:p>
        </text:list-item>
        <text:list-item>
          <text:p text:style-name="List_20_1_Content"> Balsamicoessig</text:p>
        </text:list-item>
        <text:list-item>
          <text:p text:style-name="List_20_1_Content"> Wasser</text:p>
        </text:list-item>
        <text:list-item>
          <text:p text:style-name="List_20_1_Content_Last"> Salz,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as Öl in einer beschichteten Pfanne erhitzen</text:p>
        </text:list-item>
        <text:list-item>
          <text:p text:style-name="Numbering_20_1_Content"> Knoblauch und Chicoree (längs halbiert oder geviertelt) goldbraun anbraten</text:p>
        </text:list-item>
        <text:list-item>
          <text:p text:style-name="Numbering_20_1_Content"> Salzen und pfeffern und mit Agavensirup darüber träufeln</text:p>
        </text:list-item>
        <text:list-item>
          <text:p text:style-name="Numbering_20_1_Content"> Kurz von allen Seiten karamellisieren und mit ein paar Spritzern Balsamicoessig ablöschen und reduzieren lassen</text:p>
        </text:list-item>
        <text:list-item>
          <text:p text:style-name="Numbering_20_1_Content_Last"> Noch ein Schluck Wasser drauf, damit es ein bisschen Sauce gib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6:58</meta:creation-date>
    <dc:creator>Generated</dc:creator>
    <dc:date>2026-09-14T10::26:58</dc:date>
    <dc:language>en-US</dc:language>
    <meta:editing-cycles>1</meta:editing-cycles>
    <meta:editing-duration>PT0S</meta:editing-duration>
    <dc:title>rezepte:gebratener_chicoree</dc:title>
  </office:meta>
</office:document-meta>
</file>