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19e2a2ce8ecfe7072fe229b9012ff55.jpg"/>
  <manifest:file-entry manifest:media-type="image/jpeg" manifest:full-path="Pictures/e0d565de0f135ceed25cf4f51c127fc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gruene_bohnen_mit_semmelbroesel"/><text:bookmark-start text:name="__RefHeading___gruene_bohnen_mit_semmelbroesel_1"/><text:bookmark-start text:name="gruene_bohnen_mit_semmelbroesel"/>Grüne Bohnen mit Semmelbrösel<text:bookmark-end text:name="__RefHeading___gruene_bohnen_mit_semmelbroesel_1"/><text:bookmark-end text:name="gruene_bohnen_mit_semmelbroesel"/></text:h>
      <text:p text:style-name="Text_20_body"><draw:frame draw:style-name="media" draw:name="0" text:anchor-type="as-char" draw:z-index="0" svg:width="7.9375cm" style:rel-width="100%" svg:height="5.953125cm" style:rel-height="scale"><draw:image xlink:href="Pictures/519e2a2ce8ecfe7072fe229b9012ff55.jpg" xlink:type="simple" xlink:show="embed" xlink:actuate="onLoad"/></draw:frame>
<draw:frame draw:style-name="media" draw:name="1" text:anchor-type="as-char" draw:z-index="1" svg:width="7.9375cm" style:rel-width="100%" svg:height="5.953125cm" style:rel-height="scale"><draw:image xlink:href="Pictures/e0d565de0f135ceed25cf4f51c127fcd.jpg" xlink:type="simple" xlink:show="embed" xlink:actuate="onLoad"/></draw:frame></text:p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4 Portionen:</text:p>
      <text:list text:style-name="List_20_1" text:continue-numbering="false">
        <text:list-item>
          <text:p text:style-name="List_20_1_Content_First"> 500 g Grüne Bohnen</text:p>
        </text:list-item>
        <text:list-item>
          <text:p text:style-name="List_20_1_Content"> 40 g Margarine</text:p>
        </text:list-item>
        <text:list-item>
          <text:p text:style-name="List_20_1_Content"> 1 Zwiebel</text:p>
        </text:list-item>
        <text:list-item>
          <text:p text:style-name="List_20_1_Content"> 2 Zehen Knoblauch</text:p>
        </text:list-item>
        <text:list-item>
          <text:p text:style-name="List_20_1_Content"> 2 EL Semmelbrösel</text:p>
        </text:list-item>
        <text:list-item>
          <text:p text:style-name="List_20_1_Content_Last"> Salz, Pfeffer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Bohnen in kochendem Wasser bissfest garen. </text:p>
        </text:list-item>
        <text:list-item>
          <text:p text:style-name="Numbering_20_1_Content"> Butter erhitzen und mit Zwiebelstücken und kleingeschnittenen Knoblauchzehen goldgelb braten, Semmelbrösel dazugeben. </text:p>
        </text:list-item>
        <text:list-item>
          <text:p text:style-name="Numbering_20_1_Content_Last"> Zum Ende die gekochten Bohnen dazugeben und mit Pfeffer und Salz abschmeck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4::03:00</meta:creation-date>
    <dc:creator>Generated</dc:creator>
    <dc:date>2026-09-15T14::03:00</dc:date>
    <dc:language>en-US</dc:language>
    <meta:editing-cycles>1</meta:editing-cycles>
    <meta:editing-duration>PT0S</meta:editing-duration>
    <dc:title>rezepte:gruene_bohnen_mit_semmelbroesel</dc:title>
  </office:meta>
</office:document-meta>
</file>